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524594e913e9f79e1596565ce77c32b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<office:forms form:automatic-focus="false" form:apply-design-mode="false"/><text:sequence-decls><text:sequence-decl text:display-outline-level="0" text:name="Illustration"/><text:sequence-decl text:display-outline-level="0" text:name="Table"/><text:sequence-decl text:display-outline-level="0" text:name="Text"/><text:sequence-decl text:display-outline-level="0" text:name="Drawing"/></text:sequence-decls><text:user-field-decls/><text:p text:style-name="Text_20_body">
<draw:frame draw:style-name="mediaright" draw:name="" text:anchor-type="paragraph" draw:z-index="0" svg:width="8.1491666666667cm" svg:height="6.1383333333333cm"><draw:image xlink:href="Pictures/524594e913e9f79e1596565ce77c32b4.png" xlink:type="simple" xlink:show="embed" xlink:actuate="onLoad"/></draw:frame></text:p><text:h text:style-name="Heading_20_2" text:outline-level="2"><text:bookmark-start text:name="introduction"/>Introduction<text:bookmark-end text:name="introduction"/></text:h><text:p text:style-name="Text_20_body">Ce document présente la mise en place d'une plate-forme Oracle RAC 11gR2. Il s'agit d'un environnement mis en 
place pour une formation sur le sujet. L'adaptation sur un cas de production ne devrait pas poser de difficultés.</text:p><text:p text:style-name="Text_20_body">Il est supposé une maîtrise de l'architecture Oracle et des réseaux TCP/IP.</text:p><text:p text:style-name="Text_20_body">Un cluster RAC demande au minimum 2 machines, qui seront simulées par des VM sous VirtualBox.</text:p><text:p text:style-name="Text_20_body">Les VM seront sous CentOS 5.8 32bits, il est supposé une connaissance de ce système.</text:p><text:p text:style-name="Text_20_body">Le stockage partagé sera géré par ASM sur des disques simulés par des fichiers et rattachés aux VM.</text:p><text:p text:style-name="Text_20_body">J'ai utilisé comme base le document Oracle, en langue anglaise, <text:a xlink:type="simple" xlink:href="http://www.oracle.com/pls/db112/to_pdf?pathname=rac.112/e17264.pdf">2 days RAC disponible via ce lien</text:a>: </text:p><text:p text:style-name="Text_20_body">&lt;cli prompt='prompt ' comment='comment'&gt;
user@host:~/somedir $ ls # List current directory
conf      lang         README        screen.gif  ui
info.txt  manager.dat  renderer.php  syntax.php
user@host:~/somedir $ 
&lt;/cli&gt;</text:p>azer
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