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d3a0f09ab1175e6b43aa35b5b1295f7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introduction"/>Introduction<text:bookmark-end text:name="introduction"/></text:h>
      <text:p text:style-name="Text_20_body">Ce document suppose une connaissance de Streams dans son principe et ses possibilités. Bien que devenue obsolète en 12c Streams peut être intéressante pour disposer simplement d'un site de réplication. Mettre en place ce type de configuration n'est pas complexe à condition d'être très rigoureux, notamment dans l'utilisation des databases link.</text:p>
      <text:p text:style-name="Text_20_body">L'objectif ici est de mettre en place une réplication streams bi-directionnelle entre deux bases Oracle 11gR2 nommées YODA et LUKE. Les deux bases sont sur 2 serveurs Linux distincts.</text:p>
      <text:list text:style-name="List_20_1">
        <text:list-item>
          <text:p text:style-name="Text_20_body"> ora01 : 192.168.56.21 → base YODA</text:p>
        </text:list-item>
        <text:list-item>
          <text:p text:style-name="Text_20_body"> ora02 : 192.168.56.22 → base LUKE</text:p>
        </text:list-item>
      </text:list>
      <text:p text:style-name="Text_20_body">L'OS des serveurs est CentOS 5.11. La version de Oracle est 11.2.0.4.</text:p>
      <text:p text:style-name="Text_20_body">La réplication s'effectue sur un schéma nommé ALICE. Lors de la phase d'initialisation les données de ALICE présentent sur YODA seront importées dans LUKE.</text:p>
      <text:p text:style-name="Text_20_body"><draw:frame draw:style-name="media" draw:name="" text:anchor-type="as-char" draw:z-index="0" svg:width="11.218333333333cm" svg:height="7.14375cm"><draw:image xlink:href="Pictures/d3a0f09ab1175e6b43aa35b5b1295f75.jpg" xlink:type="simple" xlink:show="embed" xlink:actuate="onLoad"/></draw:frame></text:p>
      <text:p text:style-name="Text_20_body">Une fois la mise en place terminée, les modifications du schéma ALICE pourront se faire sur n'importe quelle base. Dans cet exemple aucune règle spécifique autre que celles par défaut ne sont implantées. Tous les ordres DML et DDL sont répliqués. Les deux schémas ALICE sur les deux bases sont donc identiques.</text:p>
      <text:h text:style-name="Heading_20_1" text:outline-level="1"><text:bookmark-start text:name="creation_du_user_streams"/>Création du user Streams<text:bookmark-end text:name="creation_du_user_streams"/></text:h>
      <text:p text:style-name="Text_20_body">Pour la mise en place de streams il est conseillé de dédier un utilisateur à cette fonction. Cet utilisateur aura un privilège type DBA et sera nommé STRMADMIN.</text:p>
      <text:p text:style-name="Text_20_body">Création des tablespaces dédiés à STRMADMIN sur YODA.</text:p>
      <text:p text:style-name="Source_20_Code">CREATE TABLESPACE "STRM_DATA" DATAFILE <text:line-break/>'/u03/app/oracle/oradata/YODA/strm_data_01.dbf' SIZE 100M;<text:line-break/>CREATE TEMPORARY TABLESPACE "STRM_TEMP" TEMPFILE <text:line-break/>'/u02/app/oracle/oradata/YODA/strm_temp_01.dbf' SIZE 50M;<text:line-break/></text:p>
      <text:p text:style-name="Text_20_body">Création des tablespaces dédiés à STRMADMIN  sur LUKE</text:p>
      <text:p text:style-name="Source_20_Code">CREATE TABLESPACE "STRM_DATA" DATAFILE <text:line-break/>'/u03/app/oracle/oradata/LUKE/strm_data_01.dbf' SIZE 100M;<text:line-break/>CREATE TEMPORARY TABLESPACE "STRM_TEMP" TEMPFILE <text:line-break/>'/u02/app/oracle/oradata/LUKE/strm_temp_01.dbf' SIZE 50M;<text:line-break/></text:p>
      <text:p text:style-name="Text_20_body">Création du user STRMADMIN à faire sur les deux bases YODA et LUKE.</text:p>
      <text:p text:style-name="Source_20_Code">create user strmadmin identified by strmadmin default tablespace strm_data temporary tablespace strm_temp;<text:line-break/></text:p>
      <text:p text:style-name="Text_20_body">Affectation des droits pour STRMADMIN à faire sur les deux bases YODA et LUKE.</text:p>
      <text:p text:style-name="Source_20_Code">alter user strmadmin quota unlimited on strm_data;<text:line-break/>grant dba to strmadmin;<text:line-break/>execute dbms_streams_auth.grant_admin_privilege('STRMADMIN',TRUE);<text:line-break/></text:p>
      <text:h text:style-name="Heading_20_1" text:outline-level="1"><text:bookmark-start text:name="objet_directory"/>Objet Directory<text:bookmark-end text:name="objet_directory"/></text:h>
      <text:p text:style-name="Text_20_body">La première synchronisaton entre YODA et LUKE se fera via DataPump. Mettre en place sur chaque base un objet directory.</text:p>
      <text:p text:style-name="Text_20_body">Sur YODA</text:p>
      <text:p text:style-name="Source_20_Code">mkdir -p /u02/app/oracle/dpump/YODA<text:line-break/>sqlplus strmadmin/strmadmin@yoda<text:line-break/>SQL&gt; create directory dpump as '/u02/app/oracle/dpump/YODA';<text:line-break/></text:p>
      <text:p text:style-name="Text_20_body">Sur LUKE</text:p>
      <text:p text:style-name="Source_20_Code">mkdir -p /u02/app/oracle/dpump/LUKE<text:line-break/>sqlplus strmadmin/strmadmin@luke<text:line-break/>SQL&gt; create directory dpump as '/u02/app/oracle/dpump/LUKE';<text:line-break/></text:p>
      <text:h text:style-name="Heading_20_1" text:outline-level="1"><text:bookmark-start text:name="parametres_oracle"/>Paramètres Oracle<text:bookmark-end text:name="parametres_oracle"/></text:h>
      <text:p text:style-name="Text_20_body">Il faut sur chaque bases activer le paramètre Oracle global_names  à true.</text:p>
      <text:p text:style-name="Source_20_Code">alter system set global_names=true scope=both;<text:line-break/></text:p>
      <text:h text:style-name="Heading_20_1" text:outline-level="1"><text:bookmark-start text:name="creation_des_files_d_attente"/>Création des files d'attente<text:bookmark-end text:name="creation_des_files_d_attente"/></text:h>
      <text:p text:style-name="Text_20_body">Sur chaque base définir deux files d'attente. Une pour l'envoi vers l'autre base et l'autre pour la réception depuis l'autre base.</text:p>
      <text:p text:style-name="Text_20_body">Sur les deux bases en strmadmin</text:p>
      <text:p text:style-name="Source_20_Code">begin<text:line-break/>dbms_streams_adm.set_up_queue(<text:line-break/>queue_table =&gt; 'file_envoi',<text:line-break/>queue_name=&gt; 'file_envoi');<text:line-break/>end;<text:line-break/>/<text:line-break/><text:line-break/>begin<text:line-break/>dbms_streams_adm.set_up_queue(<text:line-break/>queue_table =&gt; 'file_reception',<text:line-break/>queue_name=&gt; 'file_reception');<text:line-break/>end;<text:line-break/>/<text:line-break/></text:p>
      <text:p text:style-name="Text_20_body">Sur YODA les données seront envoyées dans file_envoi sur YODA pour être reçues, via l propagation,  dans file_reception sur LUKE. Pour la réplication LUKE → YODA le principe est identique.</text:p>
      <text:h text:style-name="Heading_20_1" text:outline-level="1"><text:bookmark-start text:name="creation_des_databases_link"/>Création des databases link<text:bookmark-end text:name="creation_des_databases_link"/></text:h>
      <text:p text:style-name="Text_20_body"><text:span text:style-name="Strong_20_Emphasis">Très important</text:span>, en raison du positionement de global_names à true, les dblinks doivent avoir le même nom que la chaine Oracle*Net ( tnsnames.ora ).</text:p>
      <text:p text:style-name="Text_20_body">Depuis YODA → LUKE</text:p>
      <text:p text:style-name="Source_20_Code">CREATE DATABASE LINK LUKE <text:line-break/>CONNECT TO STRMADMIN IDENTIFIED BY strmadmin <text:line-break/>USING 'LUKE';<text:line-break/></text:p>
      <text:p text:style-name="Text_20_body">Depuis LUKE → YODA</text:p>
      <text:p text:style-name="Source_20_Code">CREATE DATABASE LINK YODA <text:line-break/>CONNECT TO STRMADMIN IDENTIFIED BY strmadmin <text:line-break/>USING 'YODA';<text:line-break/></text:p>
      <text:h text:style-name="Heading_20_1" text:outline-level="1"><text:bookmark-start text:name="preparation_des_instanciations"/>Préparation des instanciations<text:bookmark-end text:name="preparation_des_instanciations"/></text:h>
      <text:p text:style-name="Text_20_body">Sur les deux bases.</text:p>
      <text:p text:style-name="Source_20_Code">begin<text:line-break/><text:s text:c="2"/>dbms_capture_adm.prepare_schema_instantiation(<text:line-break/><text:s text:c="2"/>schema_name=&gt;'ALICE', supplemental_logging =&gt; 'keys');<text:line-break/>end;<text:line-break/>/<text:line-break/></text:p>
      <text:p text:style-name="Text_20_body">Cette action est indispensable afin d'activer pour le logminer le SUPPLEMENTAL LOGGING.</text:p>
      <text:h text:style-name="Heading_20_1" text:outline-level="1"><text:bookmark-start text:name="creation_des_captures"/>Création des captures<text:bookmark-end text:name="creation_des_captures"/></text:h>
      <text:p text:style-name="Text_20_body">Sur YODA</text:p>
      <text:p text:style-name="Source_20_Code">begin<text:line-break/>dbms_streams_adm.add_schema_rules(<text:line-break/>schema_name=&gt; 'ALICE',<text:line-break/>streams_type=&gt;'capture',<text:line-break/>streams_name=&gt;'CAPTURE_YODA',<text:line-break/>queue_name=&gt;'file_envoi',<text:line-break/>include_dml=&gt;true,<text:line-break/>include_ddl=&gt;true,<text:line-break/>include_tagged_lcr=&gt;false,<text:line-break/>source_database=&gt;'YODA');<text:line-break/>end;<text:line-break/>/<text:line-break/></text:p>
      <text:p text:style-name="Text_20_body">Sur LUKE</text:p>
      <text:p text:style-name="Source_20_Code">begin<text:line-break/>dbms_streams_adm.add_schema_rules(<text:line-break/>schema_name=&gt; 'ALICE',<text:line-break/>streams_type=&gt;'capture',<text:line-break/>streams_name=&gt;'CAPTURE_LUKE',<text:line-break/>queue_name=&gt;'file_envoi',<text:line-break/>include_dml=&gt;true,<text:line-break/>include_ddl=&gt;true,<text:line-break/>include_tagged_lcr=&gt;false,<text:line-break/>source_database=&gt;'LUKE');<text:line-break/>end;<text:line-break/>/<text:line-break/></text:p>
      <text:h text:style-name="Heading_20_1" text:outline-level="1"><text:bookmark-start text:name="creation_des_propagations"/>Création des propagations<text:bookmark-end text:name="creation_des_propagations"/></text:h>
      <text:p text:style-name="Text_20_body">Attention la définition de la propagation diffère selon le fait d'être en stand alone ou en RAC</text:p>
      <text:h text:style-name="Heading_20_2" text:outline-level="2"><text:bookmark-start text:name="bases_en_stand_alone"/>Bases en Stand Alone<text:bookmark-end text:name="bases_en_stand_alone"/></text:h>
      <text:p text:style-name="Text_20_body">Propagation de YODA → LUKE</text:p>
      <text:p text:style-name="Source_20_Code">begin<text:line-break/>dbms_streams_adm.add_schema_propagation_rules(<text:line-break/>schema_name =&gt;'ALICE',<text:line-break/>streams_name=&gt;'PROPA_TO_LUKE',<text:line-break/>source_queue_name=&gt;'file_envoi',<text:line-break/>destination_queue_name=&gt;'file_reception@luke',<text:line-break/>include_dml=&gt;true,<text:line-break/>include_ddl=&gt;true,<text:line-break/>include_tagged_lcr=&gt;false,<text:line-break/>inclusion_rule=&gt;true,<text:line-break/>source_database=&gt;'YODA',<text:line-break/>queue_to_queue=&gt;false<text:line-break/>);<text:line-break/>end;<text:line-break/>/<text:line-break/></text:p>
      <text:p text:style-name="Text_20_body">Propagation de LUKE → YODA</text:p>
      <text:p text:style-name="Source_20_Code">begin<text:line-break/>dbms_streams_adm.add_schema_propagation_rules(<text:line-break/>schema_name =&gt;'ALICE',<text:line-break/>streams_name=&gt;'PROPA_TO_YODA',<text:line-break/>source_queue_name=&gt;'file_envoi',<text:line-break/>destination_queue_name=&gt;'file_reception@yoda',<text:line-break/>include_dml=&gt;true,<text:line-break/>include_ddl=&gt;true,<text:line-break/>include_tagged_lcr=&gt;false,<text:line-break/>inclusion_rule=&gt;true,<text:line-break/>source_database=&gt;'LUKE',<text:line-break/>queue_to_queue=&gt;false<text:line-break/>);<text:line-break/>end;<text:line-break/>/<text:line-break/></text:p>
      <text:h text:style-name="Heading_20_2" text:outline-level="2"><text:bookmark-start text:name="cas_des_rac"/>Cas des RAC<text:bookmark-end text:name="cas_des_rac"/></text:h>
      <text:p text:style-name="Text_20_body">La propagation ci-dessus est définie pour des bases stand alone, dans le cas d'une configuration RAC celle-ci doit être définie différemment. Il faut en effet activer une autre option, queue_to_queue, à la valeur TRUE ( dans le cas des stand alone cette valeur est à FALSE ). De plus il faut définir la notion d'instance primaire et secondaire au niveau des queues d'envoi. </text:p>
      <text:p text:style-name="Text_20_body">Au cas où YODA et LUKE seraient des bases RAC, les propagations doivent avoir la forme suivante :</text:p>
      <text:p text:style-name="Text_20_body">Propagation de YODA → LUKE</text:p>
      <text:p text:style-name="Source_20_Code">begin<text:line-break/>dbms_propagation_adm.create_propagation(<text:line-break/>propagation_name=&gt;'PROPA_TO_LUKE',<text:line-break/>source_queue=&gt;'file_envoi',<text:line-break/>destination_queue=&gt;'file_reception',<text:line-break/>database_link=&gt;'LUKE',<text:line-break/>queue_to_queue=&gt;TRUE<text:line-break/>);<text:line-break/>end;<text:line-break/>/<text:line-break/></text:p>
      <text:p text:style-name="Text_20_body">Propagation de LUKE → YODA</text:p>
      <text:p text:style-name="Source_20_Code">begin<text:line-break/>dbms_propagation_adm.create_propagation(<text:line-break/>propagation_name=&gt;'PROPA_TO_YODA',<text:line-break/>source_queue=&gt;'file_envoi',<text:line-break/>destination_queue=&gt;'file_reception',<text:line-break/>database_link=&gt;'YODA',<text:line-break/>queue_to_queue=&gt;TRUE<text:line-break/>);<text:line-break/>end;<text:line-break/>/<text:line-break/></text:p>
      <text:p text:style-name="Text_20_body">Association des queues d'envoi. A faire sur YODA et LUKE</text:p>
      <text:p text:style-name="Source_20_Code">begin<text:line-break/><text:s text:c="2"/>dbms_aqadm.alter_queue_table(<text:line-break/><text:s text:c="4"/>queue_table=&gt;'file_envoi',<text:line-break/><text:s text:c="4"/>primary_instance=&gt;1,<text:line-break/><text:s text:c="4"/>secondary_instance=&gt;2 );<text:line-break/>end;<text:line-break/>/<text:line-break/></text:p>
      <text:h text:style-name="Heading_20_1" text:outline-level="1"><text:bookmark-start text:name="creation_des_applications"/>Création des applications<text:bookmark-end text:name="creation_des_applications"/></text:h>
      <text:p text:style-name="Text_20_body">Sur YODA : application des données de LUKE</text:p>
      <text:p text:style-name="Source_20_Code">begin<text:line-break/>dbms_streams_adm.add_schema_rules(<text:line-break/>schema_name=&gt;'ALICE',<text:line-break/>streams_type=&gt;'apply',<text:line-break/>streams_name=&gt;'APPLICATION_FOR_LUKE',<text:line-break/>queue_name=&gt;'file_reception',<text:line-break/>include_dml=&gt;true,<text:line-break/>include_ddl=&gt;true,<text:line-break/>include_tagged_lcr=&gt;false,<text:line-break/>source_database=&gt;'LUKE'<text:line-break/>);<text:line-break/>end;<text:line-break/>/<text:line-break/></text:p>
      <text:p text:style-name="Text_20_body">Sur LUKE : application des données de YODA</text:p>
      <text:p text:style-name="Source_20_Code">begin<text:line-break/>dbms_streams_adm.add_schema_rules(<text:line-break/>schema_name=&gt;'ALICE',<text:line-break/>streams_type=&gt;'apply',<text:line-break/>streams_name=&gt;'APPLICATION_FOR_YODA',<text:line-break/>queue_name=&gt;'file_reception',<text:line-break/>include_dml=&gt;true,<text:line-break/>include_ddl=&gt;true,<text:line-break/>include_tagged_lcr=&gt;false,<text:line-break/>source_database=&gt;'YODA'<text:line-break/>);<text:line-break/>end;<text:line-break/>/<text:line-break/></text:p>
      <text:h text:style-name="Heading_20_1" text:outline-level="1"><text:bookmark-start text:name="instanciation_des_bases"/>Instanciation des bases<text:bookmark-end text:name="instanciation_des_bases"/></text:h>
      <text:p text:style-name="Text_20_body">Instanciation de YODA</text:p>
      <text:p text:style-name="Source_20_Code">set serveroutput on size 1000000<text:line-break/>declare<text:line-break/><text:s text:c="2"/>current_scn number;<text:line-break/>begin<text:line-break/><text:s text:c="2"/>current_scn:=dbms_flashback.get_system_change_number();<text:line-break/><text:s text:c="2"/>dbms_output.put_line( 'SCN Courant : ' || current_scn );<text:line-break/><text:s text:c="2"/>begin<text:line-break/><text:s text:c="4"/>dbms_apply_adm.set_schema_instantiation_scn@luke(<text:line-break/><text:s text:c="4"/>source_schema_name=&gt;'ALICE',<text:line-break/><text:s text:c="4"/>source_database_name=&gt;'YODA',<text:line-break/><text:s text:c="4"/>instantiation_scn=&gt;current_scn,<text:line-break/><text:s text:c="4"/>recursive=&gt;true<text:line-break/><text:s text:c="4"/>);<text:line-break/><text:s text:c="2"/>end;<text:line-break/>end;<text:line-break/>/<text:line-break/></text:p>
      <text:p text:style-name="Text_20_body">Instanciation de LUKE</text:p>
      <text:p text:style-name="Source_20_Code">set serveroutput on size 1000000<text:line-break/>declare<text:line-break/><text:s text:c="2"/>current_scn number;<text:line-break/>begin<text:line-break/><text:s text:c="2"/>current_scn:=dbms_flashback.get_system_change_number();<text:line-break/><text:s text:c="2"/>dbms_output.put_line( 'SCN Courant : ' || current_scn );<text:line-break/><text:s text:c="2"/>begin<text:line-break/><text:s text:c="4"/>dbms_apply_adm.set_schema_instantiation_scn@yoda(<text:line-break/><text:s text:c="4"/>source_schema_name=&gt;'ALICE',<text:line-break/><text:s text:c="4"/>source_database_name=&gt;'LUKE',<text:line-break/><text:s text:c="4"/>instantiation_scn=&gt;current_scn,<text:line-break/><text:s text:c="4"/>recursive=&gt;true<text:line-break/><text:s text:c="4"/>);<text:line-break/><text:s text:c="2"/>end;<text:line-break/>end;<text:line-break/>/<text:line-break/></text:p>
      <text:h text:style-name="Heading_20_1" text:outline-level="1"><text:bookmark-start text:name="import_des_donnees"/>Import des données<text:bookmark-end text:name="import_des_donnees"/></text:h>
      <text:p text:style-name="Text_20_body">Il s'agit ici d'utiliser datapump via un database link afin d'importer depuis YODA dans LUKE les informations du schéma ALICE.</text:p>
      <text:p text:style-name="Text_20_body">Dans un premier temps il faut relever sur YODA le SCN courant.</text:p>
      <text:p text:style-name="Source_20_Code">select dbms_flashback.get_system_change_number() from dual;<text:line-break/>-&gt; 855547<text:line-break/></text:p>
      <text:p text:style-name="Text_20_body">Ce numéro SCN servira de marqueur lors de l'import DataPump via la clause flashback_scn. Créer un fichier de paramètres, alice.dpimp, pour l'import. Il est supposé créé sur chaque base la directory dpump.</text:p>
      <text:p text:style-name="Source_20_Code">directory=dpump<text:line-break/>network_link=yoda<text:line-break/>logfile=alice.dpimp.log<text:line-break/>table_exists_action=truncate<text:line-break/>schemas=alice<text:line-break/>flashback_scn=855547<text:line-break/>parallel=8<text:line-break/></text:p>
      <text:p text:style-name="Text_20_body">Oracle conseille de lancer en parallèle un nombre de processus égal à deux fois le nombre de coeurs soit pour un quad core → 8 processus.</text:p>
      <text:p text:style-name="Text_20_body">Lancer ensuite l'import DataPump sur LUKE.</text:p>
      <text:p text:style-name="Source_20_Code">impdp strmadmin/strmadmin@luke parfile=alice.dpimp<text:line-break/></text:p>
      <text:h text:style-name="Heading_20_1" text:outline-level="1"><text:bookmark-start text:name="lancement_des_captures"/>Lancement des captures<text:bookmark-end text:name="lancement_des_captures"/></text:h>
      <text:p text:style-name="Text_20_body">Sur YODA</text:p>
      <text:p text:style-name="Source_20_Code">begin<text:line-break/><text:s text:c="2"/>dbms_capture_adm.start_capture('CAPTURE_YODA');<text:line-break/>end;<text:line-break/>/<text:line-break/></text:p>
      <text:p text:style-name="Text_20_body">Sur LUKE</text:p>
      <text:p text:style-name="Source_20_Code">begin<text:line-break/><text:s text:c="2"/>dbms_capture_adm.start_capture('CAPTURE_LUKE');<text:line-break/>end;<text:line-break/>/<text:line-break/></text:p>
      <text:h text:style-name="Heading_20_1" text:outline-level="1"><text:bookmark-start text:name="lancement_des_propagations"/>Lancement des propagations<text:bookmark-end text:name="lancement_des_propagations"/></text:h>
      <text:p text:style-name="Text_20_body">Sur LUKE</text:p>
      <text:p text:style-name="Source_20_Code">begin<text:line-break/><text:s text:c="2"/>dbms_propagation_adm.start_propagation(propagation_name=&gt;'PROPA_TO_YODA');<text:line-break/>end;<text:line-break/>/<text:line-break/></text:p>
      <text:p text:style-name="Text_20_body">Sur YODA</text:p>
      <text:p text:style-name="Source_20_Code">begin<text:line-break/><text:s text:c="2"/>dbms_propagation_adm.start_propagation(propagation_name=&gt;'PROPA_TO_YODA');<text:line-break/>end;<text:line-break/>/<text:line-break/></text:p>
      <text:h text:style-name="Heading_20_1" text:outline-level="1"><text:bookmark-start text:name="lancement_des_applications"/>Lancement des applications<text:bookmark-end text:name="lancement_des_applications"/></text:h>
      <text:p text:style-name="Text_20_body">Sur YODA</text:p>
      <text:p text:style-name="Source_20_Code">begin<text:line-break/><text:s text:c="2"/>dbms_apply_adm.start_apply('APPLICATION_FOR_LUKE');<text:line-break/>end;<text:line-break/>/<text:line-break/></text:p>
      <text:p text:style-name="Text_20_body">Sur LUKE</text:p>
      <text:p text:style-name="Source_20_Code">begin<text:line-break/><text:s text:c="2"/>dbms_apply_adm.start_apply('APPLICATION_FOR_YODA');<text:line-break/>end;<text:line-break/>/<text:line-break/></text:p>
      <text:p text:style-name="Text_20_body">Arrivé à ce stade la réplication bi-directionnelle en streams est opérationne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