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2b1e90cf2e13d20ca3c37be2b9b6580a.png"/>
  <manifest:file-entry manifest:media-type="image/png" manifest:full-path="Pictures/79fd234fb1958ab781856d235239d5c1.png"/>
  <manifest:file-entry manifest:media-type="image/png" manifest:full-path="Pictures/16845be76dae623e2bc65b2142f57e2b.png"/>
  <manifest:file-entry manifest:media-type="image/png" manifest:full-path="Pictures/42563d9c616b63b2c45f7e7328a6898e.png"/>
  <manifest:file-entry manifest:media-type="image/png" manifest:full-path="Pictures/1a95213ee27057fb3134ba354da324af.png"/>
  <manifest:file-entry manifest:media-type="image/png" manifest:full-path="Pictures/1ad3678d250c057efa47ae8e5e33a788.png"/>
  <manifest:file-entry manifest:media-type="image/png" manifest:full-path="Pictures/deded393a8894b5cf459cbee7d41436c.png"/>
  <manifest:file-entry manifest:media-type="image/png" manifest:full-path="Pictures/19e84882082267792173b2e979c53bac.png"/>
  <manifest:file-entry manifest:media-type="image/png" manifest:full-path="Pictures/9f6ded83f4dba9ea895c6bf4b0e2481c.png"/>
  <manifest:file-entry manifest:media-type="image/png" manifest:full-path="Pictures/46249454bda16b71bbe208ad5c1b8b18.png"/>
  <manifest:file-entry manifest:media-type="image/png" manifest:full-path="Pictures/43c5ea4e6211a53b2de21a6c56448b28.png"/>
  <manifest:file-entry manifest:media-type="image/png" manifest:full-path="Pictures/f7854afcce76d35c8fe0b2f577ff6166.png"/>
  <manifest:file-entry manifest:media-type="image/png" manifest:full-path="Pictures/48a6f603613c058390fa6020e2ba3cce.png"/>
  <manifest:file-entry manifest:media-type="image/png" manifest:full-path="Pictures/f37fc8dd4aead4a743edbe1946076906.png"/>
  <manifest:file-entry manifest:media-type="image/png" manifest:full-path="Pictures/fe37510b4379b7afb0a187667b09dcaf.png"/>
  <manifest:file-entry manifest:media-type="image/png" manifest:full-path="Pictures/c9c2ea5333e4c57813f65c29f6c486e9.png"/>
  <manifest:file-entry manifest:media-type="image/png" manifest:full-path="Pictures/e72eda0a3e75bb8842b90de62d09ca6c.png"/>
  <manifest:file-entry manifest:media-type="image/png" manifest:full-path="Pictures/85cde02a8468f679fbebc240813cec65.png"/>
  <manifest:file-entry manifest:media-type="image/png" manifest:full-path="Pictures/219ad48785be05937fb518aa21ecd817.png"/>
  <manifest:file-entry manifest:media-type="image/png" manifest:full-path="Pictures/245414e361813c7fe49a28097395e868.png"/>
  <manifest:file-entry manifest:media-type="image/png" manifest:full-path="Pictures/2e00d6c686ed529cb27309e7a9653b04.png"/>
  <manifest:file-entry manifest:media-type="image/png" manifest:full-path="Pictures/a9aa78b288db420e9977b0d7fb5ee892.png"/>
  <manifest:file-entry manifest:media-type="image/png" manifest:full-path="Pictures/d8575b763a236ad2576a97db16cfff11.png"/>
  <manifest:file-entry manifest:media-type="image/png" manifest:full-path="Pictures/563593d3551e3bb91b3b705987a5e615.png"/>
  <manifest:file-entry manifest:media-type="image/png" manifest:full-path="Pictures/bd9277cec973d7094a74d312859117c3.png"/>
  <manifest:file-entry manifest:media-type="image/jpeg" manifest:full-path="Pictures/f437224efc5aecc46de95955b70328e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introduction"/>Introduction<text:bookmark-end text:name="introduction"/></text:h>
      <text:p text:style-name="Text_20_body">L'objectif de ce document est de présenter l'installation et la configuration d'une base de données Oracle sur un serveur Linux en mode ligne de commande afin de ne pas mettre en place la couche graphique.</text:p>
      <text:p text:style-name="Text_20_body">L'approche est volontairement décomposée afin de bien comprendre chaque étape. Il est supposé connaitre suffisamment les concepts Oracle et Linux.</text:p>
      <text:p text:style-name="Text_20_body">Le serveur sera sous Linux Centos 5.5 version 32 bits. Bien que non certifiée par Oracle, Centos est la version Libre de Redhat. Bien que j'ai une nette préférence pour Debian, j'ai pu constater que Redhat est le plus souvent utilisé en entreprise. Oracle 11g fonctionne très bien sous Debian et même sous Ubuntu, la procédure est juste un peu différente. Le lecteur intéressé trouvera sur le blog un billet sur ce sujet.<text:a xlink:type="simple" xlink:href="http://www.silverlake.fr/index.php?post/2011/02/17/Installation-de-Oracle-11g-sous-Ubuntu-10.04-LTS">Oracle 11g sous Ubuntu 10.04 LTS</text:a></text:p>
      <text:p text:style-name="Text_20_body">La version de Oracle est la 11.2.0.1, téléchargeable sur le site de Oracle.</text:p>
      <text:p text:style-name="Text_20_body">Il est important de noter qu'il faut s'acquitter auprès de Oracle d'une licence d'utilisation du produit en cas d'utilisation de la base en production. Oracle tolère l'utilisation de son produit à des fins de test, de formation ou de développement. De plus la version disponible n'est pas la dernière en date et ne dispose pas des correctifs de mise à jour.</text:p>
      <text:p text:style-name="Text_20_body">La configuration du serveur est volontairement modeste : RAM 2Go et 50Go de disque. Il faut savoir que 2Go de RAM suffisent amplement à Oracle pour gérer une base avec 20 connexions simultanées. La taille disque ne dépend que de la volumétrie de la base.</text:p>
      <text:p text:style-name="Text_20_body">Cette installation a été testée sur une machine virtuelle ( RAM 2Go et 50Go de disque ) et sur un serveur kimsufi de OVH ( RAM 2Go et 250Go de disque ) avec uniquement un accès ssh.</text:p>
      <text:p text:style-name="Text_20_body"><text:span text:style-name="Strong_20_Emphasis">SYNTAXE</text:span>





</text:p>
      <text:p text:style-name="Source_20_Code">Les lignes présentées ainsi sont éditées avec vi<text:line-break/></text:p>
      <text:h text:style-name="Heading_20_1" text:outline-level="1"><text:bookmark-start text:name="logiciels"/>Logiciels<text:bookmark-end text:name="logiciels"/></text:h>
      <text:p text:style-name="Text_20_body">Cette installation part du principe que le serveur est totalement dédié à l'instance Oracle. Il sera donc procédé à une installation minimale et basique de Centos, complétée par les packages requis pour Oracle.</text:p>
      <text:h text:style-name="Heading_20_2" text:outline-level="2"><text:bookmark-start text:name="centos"/>Centos<text:bookmark-end text:name="centos"/></text:h>
      <text:p text:style-name="Text_20_body">Centos est la version Libre de Redhat, à ce titre elle est identique à la version Commerciale. La version 5.5 correspond donc à la Redhat 5. Télécharger la version NetInstalll de Centos</text:p>
      <text:p text:style-name="Text_20_body">
<text:a xlink:type="simple" xlink:href="http://centos.cict.fr/5.5/isos/i386/CentOS-5.5-i386-netinstall.iso">http://centos.cict.fr/5.5/isos/i386/CentOS-5.5-i386-netinstall.iso</text:a>

L'image de ce CD est très petite ( 9,5Mo ). Tous les packages seront téléchargés depuis un dépot Internet. Une fois cette image chargée, la graver sur un CD-ROM et booter le serveur dessus.</text:p>
      <text:h text:style-name="Heading_20_3" text:outline-level="3"><text:bookmark-start text:name="demarrage_de_l_installation"/>Démarrage de l'installation<text:bookmark-end text:name="demarrage_de_l_installation"/></text:h>
      <text:p text:style-name="Text_20_body">L'installation se fera en mode expert et caractère, aussi taper dans la fenêtre d'installation : linux text puis la touche "Entrée"</text:p>
      <text:p text:style-name="Text_20_body"><draw:frame draw:style-name="media" draw:name="" text:anchor-type="as-char" draw:z-index="0" svg:width="16.98625cm" svg:height="12.461875cm"><draw:image xlink:href="Pictures/2b1e90cf2e13d20ca3c37be2b9b6580a.png" xlink:type="simple" xlink:show="embed" xlink:actuate="onLoad"/></draw:frame></text:p>
      <text:p text:style-name="Text_20_body">Dans l'écran suivant, choisir la langue d'installation.</text:p>
      <text:p text:style-name="Text_20_body"><draw:frame draw:style-name="media" draw:name="" text:anchor-type="as-char" draw:z-index="0" svg:width="9.9483333333333cm" svg:height="8.5989583333333cm"><draw:image xlink:href="Pictures/79fd234fb1958ab781856d235239d5c1.png" xlink:type="simple" xlink:show="embed" xlink:actuate="onLoad"/></draw:frame></text:p>
      <text:p text:style-name="Text_20_body">Puis sélectionner une configuration de clavier.</text:p>
      <text:p text:style-name="Text_20_body"><draw:frame draw:style-name="media" draw:name="" text:anchor-type="as-char" draw:z-index="0" svg:width="9.8160416666667cm" svg:height="8.175625cm"><draw:image xlink:href="Pictures/16845be76dae623e2bc65b2142f57e2b.png" xlink:type="simple" xlink:show="embed" xlink:actuate="onLoad"/></draw:frame></text:p>
      <text:p text:style-name="Text_20_body">Il sera ensuite demandé la localisation des sources logicielles, choisir "HTTP"</text:p>
      <text:p text:style-name="Text_20_body"><draw:frame draw:style-name="media" draw:name="" text:anchor-type="as-char" draw:z-index="0" svg:width="8.4402083333333cm" svg:height="7.3025cm"><draw:image xlink:href="Pictures/42563d9c616b63b2c45f7e7328a6898e.png" xlink:type="simple" xlink:show="embed" xlink:actuate="onLoad"/></draw:frame></text:p>
      <text:p text:style-name="Text_20_body">Il faut ensuite configurer le réseau, seul IPV4 sera utilisé et l'adresse sera manuelle.</text:p>
      <text:p text:style-name="Text_20_body"><draw:frame draw:style-name="media" draw:name="" text:anchor-type="as-char" draw:z-index="0" svg:width="12.911666666667cm" svg:height="7.2760416666667cm"><draw:image xlink:href="Pictures/1a95213ee27057fb3134ba354da324af.png" xlink:type="simple" xlink:show="embed" xlink:actuate="onLoad"/></draw:frame></text:p>
      <text:p text:style-name="Text_20_body">Pour l'exemple, le serveur aura l'IP 192.168.1.100 et un masque de 255.255.255.0. La passerelle sera en 192.168.1.1 qui sera aussi le serveur de noms.</text:p>
      <text:p text:style-name="Text_20_body"><draw:frame draw:style-name="media" draw:name="" text:anchor-type="as-char" draw:z-index="0" svg:width="15.028333333333cm" svg:height="7.699375cm"><draw:image xlink:href="Pictures/1ad3678d250c057efa47ae8e5e33a788.png" xlink:type="simple" xlink:show="embed" xlink:actuate="onLoad"/></draw:frame></text:p>
      <text:p text:style-name="Text_20_body">Il faut ensuite donner l'adresse du serveur Internet disposant des sources logicielles. Le site web est : mirror.centos.org et le répertoire : centos/5.5/os/i386. Une fois cette écran validé, une image de boot sera chargée( "Récupération images/stage2.img…", celle-ci pèse environ 100Mo, le temps peut donc être assez long.</text:p>
      <text:p text:style-name="Text_20_body"><draw:frame draw:style-name="media" draw:name="" text:anchor-type="as-char" draw:z-index="0" svg:width="12.461875cm" svg:height="7.1966666666667cm"><draw:image xlink:href="Pictures/deded393a8894b5cf459cbee7d41436c.png" xlink:type="simple" xlink:show="embed" xlink:actuate="onLoad"/></draw:frame></text:p>
      <text:p text:style-name="Text_20_body">Une fois l'image chargée, l'écran suivant est affiché. Choisir "Mode texte".</text:p>
      <text:p text:style-name="Text_20_body"><draw:frame draw:style-name="media" draw:name="" text:anchor-type="as-char" draw:z-index="0" svg:width="12.54125cm" svg:height="5.1858333333333cm"><draw:image xlink:href="Pictures/19e84882082267792173b2e979c53bac.png" xlink:type="simple" xlink:show="embed" xlink:actuate="onLoad"/></draw:frame></text:p>
      <text:p text:style-name="Text_20_body">Puis valider l'écran de bienvenue.</text:p>
      <text:p text:style-name="Text_20_body"><draw:frame draw:style-name="media" draw:name="" text:anchor-type="as-char" draw:z-index="0" svg:width="11.773958333333cm" svg:height="4.7360416666667cm"><draw:image xlink:href="Pictures/9f6ded83f4dba9ea895c6bf4b0e2481c.png" xlink:type="simple" xlink:show="embed" xlink:actuate="onLoad"/></draw:frame></text:p>
      <text:h text:style-name="Heading_20_3" text:outline-level="3"><text:bookmark-start text:name="configuration_disque"/>Configuration disque<text:bookmark-end text:name="configuration_disque"/></text:h>
      <text:p text:style-name="Text_20_body">La fenêtre suivante permettra la configuration du disque. Le serveur exemple dispose de 2Go de RAM et d'un disque de 50Go.</text:p>
      <text:p text:style-name="Text_20_body"><draw:frame draw:style-name="media" draw:name="" text:anchor-type="as-char" draw:z-index="0" svg:width="11.694583333333cm" svg:height="9.3397916666667cm"><draw:image xlink:href="Pictures/46249454bda16b71bbe208ad5c1b8b18.png" xlink:type="simple" xlink:show="embed" xlink:actuate="onLoad"/></draw:frame></text:p>
      <text:p text:style-name="Text_20_body">Accepter de définir la table des partition et choisir un partionnement personnalisé dans l'écran suivant</text:p>
      <text:p text:style-name="Text_20_body"><draw:frame draw:style-name="media" draw:name="" text:anchor-type="as-char" draw:z-index="0" svg:width="19.076458333333cm" style:rel-width="100%" svg:height="9.7102083333333cm" style:rel-height="scale"><draw:image xlink:href="Pictures/43c5ea4e6211a53b2de21a6c56448b28.png" xlink:type="simple" xlink:show="embed" xlink:actuate="onLoad"/></draw:frame></text:p>
      <text:p text:style-name="Text_20_body">Partionner le disque de 50Go selon le tableau suivant :</text:p>
      <table:table>
        <table:table-column/>
        <table:table-column/>
        <table:table-column/>
        <table:table-row>
          <table:table-cell office:value-type="string" table:style-name="tableheader" table:number-columns-spanned="3">
            <text:p text:style-name="Table_20_Heading">  Primaire  </text:p>
          </table:table-cell>
        </table:table-row>
        <table:table-row>
          <table:table-cell office:value-type="string" table:style-name="tablecell">
            <text:p text:style-name="tablealignleft">Montage</text:p>
          </table:table-cell>
          <table:table-cell office:value-type="string" table:style-name="tablecell">
            <text:p text:style-name="tablealignleft">Type</text:p>
          </table:table-cell>
          <table:table-cell office:value-type="string" table:style-name="tablecell">
            <text:p text:style-name="tablealignright">  Taille</text:p>
          </table:table-cell>
        </table:table-row>
        <table:table-row>
          <table:table-cell office:value-type="string" table:style-name="tablecell">
            <text:p text:style-name="tablealignleft">/boot</text:p>
          </table:table-cell>
          <table:table-cell office:value-type="string" table:style-name="tablecell">
            <text:p text:style-name="tablealignleft">Ext2</text:p>
          </table:table-cell>
          <table:table-cell office:value-type="string" table:style-name="tablecell">
            <text:p text:style-name="tablealignright">  100Mo</text:p>
          </table:table-cell>
        </table:table-row>
        <table:table-row>
          <table:table-cell office:value-type="string" table:style-name="tablecell"/>
          <table:table-cell office:value-type="string" table:style-name="tablecell">
            <text:p text:style-name="tablealignleft">swap</text:p>
          </table:table-cell>
          <table:table-cell office:value-type="string" table:style-name="tablecell">
            <text:p text:style-name="tablealignright">  4Go</text:p>
          </table:table-cell>
        </table:table-row>
        <table:table-row>
          <table:table-cell office:value-type="string" table:style-name="tablecell">
            <text:p text:style-name="tablealignleft">/</text:p>
          </table:table-cell>
          <table:table-cell office:value-type="string" table:style-name="tablecell">
            <text:p text:style-name="tablealignleft">Ext3</text:p>
          </table:table-cell>
          <table:table-cell office:value-type="string" table:style-name="tablecell">
            <text:p text:style-name="tablealignright">  500Mo</text:p>
          </table:table-cell>
        </table:table-row>
        <table:table-row>
          <table:table-cell office:value-type="string" table:style-name="tableheader" table:number-columns-spanned="3">
            <text:p text:style-name="Table_20_Heading">  Logique  </text:p>
          </table:table-cell>
        </table:table-row>
        <table:table-row>
          <table:table-cell office:value-type="string" table:style-name="tablecell">
            <text:p text:style-name="tablealignleft">Montage</text:p>
          </table:table-cell>
          <table:table-cell office:value-type="string" table:style-name="tablecell">
            <text:p text:style-name="tablealignleft">Type</text:p>
          </table:table-cell>
          <table:table-cell office:value-type="string" table:style-name="tablecell">
            <text:p text:style-name="tablealignright">  Taille</text:p>
          </table:table-cell>
        </table:table-row>
        <table:table-row>
          <table:table-cell office:value-type="string" table:style-name="tablecell">
            <text:p text:style-name="tablealignleft">/usr</text:p>
          </table:table-cell>
          <table:table-cell office:value-type="string" table:style-name="tablecell">
            <text:p text:style-name="tablealignleft">Ext3</text:p>
          </table:table-cell>
          <table:table-cell office:value-type="string" table:style-name="tablecell">
            <text:p text:style-name="tablealignright">  5Go</text:p>
          </table:table-cell>
        </table:table-row>
        <table:table-row>
          <table:table-cell office:value-type="string" table:style-name="tablecell">
            <text:p text:style-name="tablealignleft">/var</text:p>
          </table:table-cell>
          <table:table-cell office:value-type="string" table:style-name="tablecell">
            <text:p text:style-name="tablealignleft">Ext3</text:p>
          </table:table-cell>
          <table:table-cell office:value-type="string" table:style-name="tablecell">
            <text:p text:style-name="tablealignright">  2Go</text:p>
          </table:table-cell>
        </table:table-row>
        <table:table-row>
          <table:table-cell office:value-type="string" table:style-name="tablecell">
            <text:p text:style-name="tablealignleft">/tmp</text:p>
          </table:table-cell>
          <table:table-cell office:value-type="string" table:style-name="tablecell">
            <text:p text:style-name="tablealignleft">Ext3</text:p>
          </table:table-cell>
          <table:table-cell office:value-type="string" table:style-name="tablecell">
            <text:p text:style-name="tablealignright">  2Go</text:p>
          </table:table-cell>
        </table:table-row>
        <table:table-row>
          <table:table-cell office:value-type="string" table:style-name="tablecell">
            <text:p text:style-name="tablealignleft">/u01</text:p>
          </table:table-cell>
          <table:table-cell office:value-type="string" table:style-name="tablecell">
            <text:p text:style-name="tablealignleft">Ext3</text:p>
          </table:table-cell>
          <table:table-cell office:value-type="string" table:style-name="tablecell">
            <text:p text:style-name="tablealignright">  10Go</text:p>
          </table:table-cell>
        </table:table-row>
        <table:table-row>
          <table:table-cell office:value-type="string" table:style-name="tablecell">
            <text:p text:style-name="tablealignleft">/u02</text:p>
          </table:table-cell>
          <table:table-cell office:value-type="string" table:style-name="tablecell">
            <text:p text:style-name="tablealignleft">Ext3</text:p>
          </table:table-cell>
          <table:table-cell office:value-type="string" table:style-name="tablecell">
            <text:p text:style-name="tablealignright">  10Go</text:p>
          </table:table-cell>
        </table:table-row>
        <table:table-row>
          <table:table-cell office:value-type="string" table:style-name="tablecell">
            <text:p text:style-name="tablealignleft">/u03</text:p>
          </table:table-cell>
          <table:table-cell office:value-type="string" table:style-name="tablecell">
            <text:p text:style-name="tablealignleft">Ext3</text:p>
          </table:table-cell>
          <table:table-cell office:value-type="string" table:style-name="tablecell">
            <text:p text:style-name="tablealignright">  10Go</text:p>
          </table:table-cell>
        </table:table-row>
        <table:table-row>
          <table:table-cell office:value-type="string" table:style-name="tablecell">
            <text:p text:style-name="tablealignleft">/home</text:p>
          </table:table-cell>
          <table:table-cell office:value-type="string" table:style-name="tablecell">
            <text:p text:style-name="tablealignleft">Ext3</text:p>
          </table:table-cell>
          <table:table-cell office:value-type="string" table:style-name="tablecell">
            <text:p text:style-name="tablealignright">  Le reste</text:p>
          </table:table-cell>
        </table:table-row>
      </table:table>
      <text:p text:style-name="Text_20_body"><draw:frame draw:style-name="media" draw:name="" text:anchor-type="as-char" draw:z-index="0" svg:width="19.129375cm" style:rel-width="100%" svg:height="8.4666666666667cm" style:rel-height="scale"><draw:image xlink:href="Pictures/f7854afcce76d35c8fe0b2f577ff6166.png" xlink:type="simple" xlink:show="embed" xlink:actuate="onLoad"/></draw:frame></text:p>
      <text:h text:style-name="Heading_20_3" text:outline-level="3"><text:bookmark-start text:name="chargeur_de_demarrage"/>Chargeur de démarrage<text:bookmark-end text:name="chargeur_de_demarrage"/></text:h>
      <text:p text:style-name="Text_20_body">Le chargeur est GRUB, les cinq écrans suivants sont validés sans modifications, les choix par défaut convenant parfaitement.</text:p>
      <text:p text:style-name="Text_20_body"><draw:frame draw:style-name="media" draw:name="" text:anchor-type="as-char" draw:z-index="0" svg:width="12.911666666667cm" svg:height="5.6091666666667cm"><draw:image xlink:href="Pictures/48a6f603613c058390fa6020e2ba3cce.png" xlink:type="simple" xlink:show="embed" xlink:actuate="onLoad"/></draw:frame></text:p>
      <text:p text:style-name="Text_20_body"><draw:frame draw:style-name="media" draw:name="" text:anchor-type="as-char" draw:z-index="0" svg:width="15.028333333333cm" svg:height="8.0697916666667cm"><draw:image xlink:href="Pictures/f37fc8dd4aead4a743edbe1946076906.png" xlink:type="simple" xlink:show="embed" xlink:actuate="onLoad"/></draw:frame></text:p>
      <text:p text:style-name="Text_20_body"><draw:frame draw:style-name="media" draw:name="" text:anchor-type="as-char" draw:z-index="0" svg:width="16.404166666667cm" svg:height="7.9904166666667cm"><draw:image xlink:href="Pictures/fe37510b4379b7afb0a187667b09dcaf.png" xlink:type="simple" xlink:show="embed" xlink:actuate="onLoad"/></draw:frame></text:p>
      <text:p text:style-name="Text_20_body"><draw:frame draw:style-name="media" draw:name="" text:anchor-type="as-char" draw:z-index="0" svg:width="16.483541666667cm" svg:height="8.4402083333333cm"><draw:image xlink:href="Pictures/c9c2ea5333e4c57813f65c29f6c486e9.png" xlink:type="simple" xlink:show="embed" xlink:actuate="onLoad"/></draw:frame></text:p>
      <text:p text:style-name="Text_20_body"><draw:frame draw:style-name="media" draw:name="" text:anchor-type="as-char" draw:z-index="0" svg:width="15.478125cm" svg:height="5.87375cm"><draw:image xlink:href="Pictures/e72eda0a3e75bb8842b90de62d09ca6c.png" xlink:type="simple" xlink:show="embed" xlink:actuate="onLoad"/></draw:frame></text:p>
      <text:h text:style-name="Heading_20_3" text:outline-level="3"><text:bookmark-start text:name="reseau"/>Réseau<text:bookmark-end text:name="reseau"/></text:h>
      <text:p text:style-name="Text_20_body">La carte réseau étant déja configurée précédemment, il faut choisir "Non"</text:p>
      <text:p text:style-name="Text_20_body"><draw:frame draw:style-name="media" draw:name="" text:anchor-type="as-char" draw:z-index="0" svg:width="10.95375cm" svg:height="4.6566666666667cm"><draw:image xlink:href="Pictures/85cde02a8468f679fbebc240813cec65.png" xlink:type="simple" xlink:show="embed" xlink:actuate="onLoad"/></draw:frame></text:p>
      <text:p text:style-name="Text_20_body">Nommer le serveur manuellement, dans l'exemple : chopin.adimcor.eu</text:p>
      <text:p text:style-name="Text_20_body"><draw:frame draw:style-name="media" draw:name="" text:anchor-type="as-char" draw:z-index="0" svg:width="16.430625cm" svg:height="7.223125cm"><draw:image xlink:href="Pictures/219ad48785be05937fb518aa21ecd817.png" xlink:type="simple" xlink:show="embed" xlink:actuate="onLoad"/></draw:frame></text:p>
      <text:h text:style-name="Heading_20_3" text:outline-level="3"><text:bookmark-start text:name="horloge"/>Horloge<text:bookmark-end text:name="horloge"/></text:h>
      <text:p text:style-name="Text_20_body">Choisir le fuseau horaire de Paris</text:p>
      <text:p text:style-name="Text_20_body"><draw:frame draw:style-name="media" draw:name="" text:anchor-type="as-char" draw:z-index="0" svg:width="9.525cm" svg:height="8.0433333333333cm"><draw:image xlink:href="Pictures/245414e361813c7fe49a28097395e868.png" xlink:type="simple" xlink:show="embed" xlink:actuate="onLoad"/></draw:frame></text:p>
      <text:h text:style-name="Heading_20_3" text:outline-level="3"><text:bookmark-start text:name="mot_de_passe_du_root"/>Mot de passe du root<text:bookmark-end text:name="mot_de_passe_du_root"/></text:h>
      <text:p text:style-name="Text_20_body">Renseigner ici le mot de passe de root.</text:p>
      <text:p text:style-name="Text_20_body"><draw:frame draw:style-name="media" draw:name="" text:anchor-type="as-char" draw:z-index="0" svg:width="13.837708333333cm" svg:height="8.4666666666667cm"><draw:image xlink:href="Pictures/2e00d6c686ed529cb27309e7a9653b04.png" xlink:type="simple" xlink:show="embed" xlink:actuate="onLoad"/></draw:frame></text:p>
      <text:h text:style-name="Heading_20_3" text:outline-level="3"><text:bookmark-start text:name="choix_des_packages"/>Choix des packages<text:bookmark-end text:name="choix_des_packages"/></text:h>
      <text:p text:style-name="Text_20_body">Déselectionner GNOME et choisir Personnalisation</text:p>
      <text:p text:style-name="Text_20_body"><draw:frame draw:style-name="media" draw:name="" text:anchor-type="as-char" draw:z-index="0" svg:width="15.24cm" svg:height="8.493125cm"><draw:image xlink:href="Pictures/a9aa78b288db420e9977b0d7fb5ee892.png" xlink:type="simple" xlink:show="embed" xlink:actuate="onLoad"/></draw:frame></text:p>
      <text:p text:style-name="Text_20_body">Dans cet écran, 4 groupes de packages sont pré-selectionnés, les dévalider tous</text:p>
      <text:p text:style-name="Text_20_body"><draw:frame draw:style-name="media" draw:name="" text:anchor-type="as-char" draw:z-index="0" svg:width="13.308541666667cm" svg:height="7.1966666666667cm"><draw:image xlink:href="Pictures/d8575b763a236ad2576a97db16cfff11.png" xlink:type="simple" xlink:show="embed" xlink:actuate="onLoad"/></draw:frame></text:p>
      <text:p text:style-name="Text_20_body">L'installation minimale démarre alors, à la fin il faudra relancer le serveur. L'unique service actif est ssh.</text:p>
      <text:h text:style-name="Heading_20_2" text:outline-level="2"><text:bookmark-start text:name="mise_a_jour_de_centos"/>Mise à jour de Centos<text:bookmark-end text:name="mise_a_jour_de_centos"/></text:h>
      <text:p text:style-name="Text_20_body">Il est nécessaire de procéder à une mise à jour des packages en se connectant root et en lançant yum update



Le système met à jour une quarantaine de packages. A ce stade, le serveur est configuré en installation minimale. Il est possible de s'y connecter via ssh.</text:p>
      <text:p text:style-name="Text_20_body">Pour la suite, il faut charger le package wget, qui va servir aux téléchargements depuis le site Oracle.



A titre personnel, j'installe aussi l'éditeur vim


</text:p>
      <text:h text:style-name="Heading_20_2" text:outline-level="2"><text:bookmark-start text:name="oracle"/>Oracle<text:bookmark-end text:name="oracle"/></text:h>
      <text:p text:style-name="Text_20_body">Il est possible de télécharger le média d'installation de Oracle sur le site de l'éditeur ( <text:a xlink:type="simple" xlink:href="http://www.oracle.com/technetwork/database/enterprise-edition/downloads/index.html">http://www.oracle.com/technetwork/database/enterprise-edition/downloads/index.html</text:a> ). Il faut toutefois se créer un compte, ce qui est gratuit. Ce compte va servir pour télécharger le logiciel Oracle par wget. Il consiste à donner une adresse mail et un mot de passe.</text:p>
      <text:p text:style-name="Text_20_body">Le media d'installation du serveur est composé de 2 fichiers .zip de 1Go chacun.


––
<text:a xlink:type="simple" xlink:href="http://download.oracle.com/otn/linux/oracle11g/R2/linux_11gR2_database_1of2.zip">http://download.oracle.com/otn/linux/oracle11g/R2/linux_11gR2_database_1of2.zip</text:a>–
––
<text:a xlink:type="simple" xlink:href="http://download.oracle.com/otn/linux/oracle11g/R2/linux_11gR2_database_2of2.zip">http://download.oracle.com/otn/linux/oracle11g/R2/linux_11gR2_database_2of2.zip</text:a>–
</text:p>
      <text:h text:style-name="Heading_20_3" text:outline-level="3"><text:bookmark-start text:name="prerequis"/>Prérequis<text:bookmark-end text:name="prerequis"/></text:h>
      <text:p text:style-name="Text_20_body">Il faut charger un certain nombre de packages complémentaires pour l'installation








Bien que Centos soit une Redhat, il est bon de le dire


</text:p>
      <text:h text:style-name="Heading_20_3" text:outline-level="3"><text:bookmark-start text:name="user_oracle"/>User Oracle<text:bookmark-end text:name="user_oracle"/></text:h>
      <text:p text:style-name="Text_20_body">Créer deux groupes, oinstall et dba




Créer le user oracle, lui affecter les bons groupes et lui donner un mot de passe.



</text:p>
      <text:h text:style-name="Heading_20_3" text:outline-level="3"><text:bookmark-start text:name="configuration_systeme"/>Configuration système<text:bookmark-end text:name="configuration_systeme"/></text:h>
      <text:p text:style-name="Text_20_body">Editer le fichier /etc/sysctl.conf et y ajouter les lignes suivantes :</text:p>
      <text:p text:style-name="Source_20_Code">kernel.shmmni = 4096<text:line-break/>kernel.sem = 250 32000 100 128<text:line-break/>fs.file-max = 6815744<text:line-break/>fs.aio-max-nr = 1048576<text:line-break/>net.ipv4.ip_local_port_range = 9000 65500<text:line-break/>net.core.rmem_default = 4194304<text:line-break/>net.core.rmem_max = 4194304<text:line-break/>net.core.wmem_default = 262144<text:line-break/>net.core.wmem_max = 1048576<text:line-break/></text:p>
      <text:p text:style-name="Text_20_body">Les valeurs type shm concernent la Shared Memory, donc la SGA de Oracle.</text:p>
      <text:p text:style-name="Text_20_body">Les valeurs type sem concernent les sémaphores donc liées au paramètre PROCESSES de Oracle.</text:p>
      <text:p text:style-name="Text_20_body">Les valeurs type net sont relatives au réseau.</text:p>
      <text:p text:style-name="Text_20_body">Ne pas oublier que ces valeurs partent du principe que seul Oracle tourne sur le serveur. D'autres logiciels utilisent aussi la Shared Memory et les sémaphores.</text:p>
      <text:p text:style-name="Text_20_body">Activer la configuration par la commande suivante :



Rajouter les lignes suivantes dans /etc/security/limits.conf</text:p>
      <text:p text:style-name="Source_20_Code">oracle soft nproc 2047<text:line-break/>oracle hard nproc 16384<text:line-break/>oracle soft nofile 1024<text:line-break/>oracle hard nofile 65536<text:line-break/></text:p>
      <text:p text:style-name="Text_20_body">Les limites sont relatives aux ressources utilisées par un user particulier, en l'occurrence ici Oracle. Sont concernées le nombre de processus et de fichiers ouverts.</text:p>
      <text:p text:style-name="Text_20_body">Ces limites n'influencent pas sur les performances. Par contre elles peuvent gêner leur bon fonctionnement.</text:p>
      <text:p text:style-name="Text_20_body">La limite soft d'un utilisateur peut être modifiée par l'utilisateur lui-même, mais sans toutefois dépasser la limite hard.</text:p>
      <text:p text:style-name="Text_20_body">Le fichier limits.conf permet de définir les limites soft et hard d'un user. La commande ulimit permet à un utilisateur de modifier ses limites pour le shell courant. </text:p>
      <text:p text:style-name="Text_20_body">Modifier le fichier /etc/pam.d/login et ajouter la ligne suivante :</text:p>
      <text:p text:style-name="Source_20_Code">session required pam_limits.so<text:line-break/></text:p>
      <text:p text:style-name="Text_20_body">Editer le fichier /etc/profile et ajouter les lignes suivantes :</text:p>
      <text:p text:style-name="Source_20_Code">if [ $USER = "oracle" ]; then<text:line-break/><text:s text:c="2"/>if [ $SHELL = "/bin/ksh" ]; then<text:line-break/><text:s text:c="4"/>ulimit -p 16384<text:line-break/><text:s text:c="4"/>ulimit -n 65536<text:line-break/><text:s text:c="2"/>else<text:line-break/><text:s text:c="4"/>ulimit -u 16384 -n 65536<text:line-break/><text:s text:c="2"/>fi<text:line-break/>fi<text:line-break/></text:p>
      <text:p text:style-name="Text_20_body">L'ensemble de ces commandes peut être mis dans un script <text:a xlink:type="simple" xlink:href="http://www.silverlake.fr/PDF/oracle11_centos.sh">oracle11g_centos.sh</text:a></text:p>
      <text:p text:style-name="Text_20_body">Désactiver le parefeu sur Centos. Stopper iptables






Désactiver SELinux. Editer le fichier /etc/selinux/config et passer la valeur de SELINUX à disabled :</text:p>
      <text:p text:style-name="Source_20_Code">SELINUX=disabled<text:line-break/></text:p>
      <text:p text:style-name="Text_20_body">Pour le prendre en compte immédiatement taper la commande suivante : 


</text:p>
      <text:h text:style-name="Heading_20_3" text:outline-level="3"><text:bookmark-start text:name="installation"/>Installation<text:bookmark-end text:name="installation"/></text:h>
      <text:p text:style-name="Text_20_body">Les binaires oracle ont été chargés précédemment via wget et se trouve sous /home, les décompresser




Ces deux commandes vont créer un sous répertoire /home/database dans lequel se trouve l'intégralité des fichiers d'installation de Oracle.</text:p>
      <text:h text:style-name="Heading_20_3" text:outline-level="3"><text:bookmark-start text:name="repertoires"/>Répertoires<text:bookmark-end text:name="repertoires"/></text:h>
      <text:p text:style-name="Text_20_body">Créer les répertoires suivants et les affecter au user oracle







</text:p>
      <text:h text:style-name="Heading_20_3" text:outline-level="3"><text:bookmark-start text:name="installation_silencieuse"/>Installation silencieuse<text:bookmark-end text:name="installation_silencieuse"/></text:h>
      <text:p text:style-name="Text_20_body">Se connecter en tant que user oracle.</text:p>
      <text:p text:style-name="Text_20_body">Oracle demande une interface graphique pour s'installer, sauf si on lui spécifie un fichier de réponses. Ce principe est l'installation silencieuse. Sous le répertoire /home/database/response, se trouve le fichier db_install.rsp qui est abondamment commenté. Ci-dessous le fichier réponse utilisé pour cette installation. La version de Oracle est Entreprise Edition ( EE )</text:p>
      <text:p text:style-name="Text_20_body"><text:span text:style-name="Strong_20_Emphasis">Attention : selon la version Oracle téléchargée les options sont parfois différentes, bien vérifier le fichier fourni par Oracle en cas de doute.</text:span></text:p>
      <text:p text:style-name="Source_20_Code">oracle.install.responseFileVersion=/oracle/install/rspfmt_dbinstall_response_schema_v11_2_0<text:line-break/>oracle.install.option=INSTALL_DB_SWONLY<text:line-break/>ORACLE_HOSTNAME=chopin.adimcor.eu<text:line-break/>UNIX_GROUP_NAME=oinstall<text:line-break/>INVENTORY_LOCATION=/u01/app/oraInventory<text:line-break/>SELECTED_LANGUAGES=en,fr<text:line-break/>ORACLE_HOME=/u01/app/oracle/product/11.2.0/dbhome_1<text:line-break/>ORACLE_BASE=/u01/app/oracle<text:line-break/>oracle.install.db.InstallEdition=EE<text:line-break/>oracle.install.db.isCustomInstall=false<text:line-break/>oracle.install.db.DBA_GROUP=dba<text:line-break/>oracle.install.db.OPER_GROUP=dba<text:line-break/>DECLINE_SECURITY_UPDATES=true<text:line-break/>SECURITY_UPDATES_VIA_MYORACLESUPPORT=false<text:line-break/></text:p>
      <text:list text:style-name="List_20_1">
        <text:list-item>
          <text:p text:style-name="Text_20_body"> oracle.install.option permet de choisir l’option d’installation; INSTALL_DB_SWONLY ne crée pas de base de données mais n’installe que le logiciel Oracle. La base sera créée ultérieurement.</text:p>
        </text:list-item>
        <text:list-item>
          <text:p text:style-name="Text_20_body"> UNIX_GROUP_NAME est le groupe d’installation du logiciel et de l’inventory Oracle</text:p>
        </text:list-item>
        <text:list-item>
          <text:p text:style-name="Text_20_body"> INVENTORY_LOCATION permet de choisir l’endroit où l’inventory Oracle ( liste des produits installés ) est créé.</text:p>
        </text:list-item>
        <text:list-item>
          <text:p text:style-name="Text_20_body"> SELECTED_LANGUAGES permet de choisir les langues des différents messages d’Oracle.</text:p>
        </text:list-item>
        <text:list-item>
          <text:p text:style-name="Text_20_body"> ORACLE_HOME indique où sera installée Oracle.</text:p>
        </text:list-item>
        <text:list-item>
          <text:p text:style-name="Text_20_body"> oracle.install.db.InstallEdition permet de choisir entre Enterprise Edition (EE), Standard Edition (SE) et Personal Edition (PE)</text:p>
        </text:list-item>
        <text:list-item>
          <text:p text:style-name="Text_20_body"> oracle.install.db.IsCustomInstall positionné à false installe toute les options de la version Enterprise ( Partionning,… )</text:p>
        </text:list-item>
        <text:list-item>
          <text:p text:style-name="Text_20_body"> oracle.install.db.DBA_GROUP et oracle.install.db.OPER_GROUP permettent de choisir les groupes des utilisateurs respectivement SYSDBA et SYSOPER</text:p>
        </text:list-item>
        <text:list-item>
          <text:p text:style-name="Text_20_body"> SECURITY_UPDATES_VIA_MYORACLESUPPORT et DECLINE_SECURITY_UPDATES sont positionnée à false si on ne possède pas d'identifiant My Oracle Support. </text:p>
        </text:list-item>
      </text:list>
      <text:p text:style-name="Text_20_body">Ce fichier est stocké sous /home/oracle/db.rsp. La commande suivante lance l'installation silencieuse.



<text:span text:style-name="Strong_20_Emphasis">Options</text:span> : -ignoreSysPrereqs et -ignorePrereq, elles sont requises si la plate-forme n'est pas certifiée ( Debian, Ubuntu,… ) afin d'éviter une erreur.</text:p>
      <text:p text:style-name="Text_20_body">Il ne se passe pas grand chose à l'écran, au bout d'un moment oracle va tracer l'installation dans un fichier de log ( type : /u01/app/oraInventory/logs/installActions2011… ) qu'il est possible de visualiser avec tail -f



Il y a une première phase de copie des fichiers et ensuite une édition de lien ( relink ). Il faut environ 15 à 20 minutes pour l'installation complète.</text:p>
      <text:p text:style-name="Text_20_body">L'écran en fin d'installation silencieuse doit afficher un message de ce type :












</text:p>
      <text:p text:style-name="Text_20_body">Il faudra donc lancer à la fin,en tant que root, deux scripts



Ce script modifie les privilèges de certains fichiers.



Ce script positionne le droit setUID sur les binaires Oracle et créés les fichiers oraenv, coraenv et dbhome</text:p>
      <text:h text:style-name="Heading_20_3" text:outline-level="3"><text:bookmark-start text:name="finalisation"/>Finalisation<text:bookmark-end text:name="finalisation"/></text:h>
      <text:p text:style-name="Text_20_body">Rajouter les lignes suivantes dans le fichier .bash_profile du user oracle.</text:p>
      <text:p text:style-name="Source_20_Code">export ORACLE_BASE=/u01/app/oracle<text:line-break/>export ORACLE_HOME=$ORACLE_BASE/product/11.2.0/dbhome_1<text:line-break/>export LD_LIBRARY_PATH=$ORACLE_HOME/lib<text:line-break/>export ORACLE_OWNER=oracle<text:line-break/>export PATH=$PATH:$ORACLE_HOME/bin<text:line-break/>export NLS_LANG=FRENCH_FRANCE.UTF8 <text:line-break/></text:p>
      <text:p text:style-name="Text_20_body">La dernière ligne est facultative, mais permet la gestion des accents dans les outils oracle type SQL*Plus. Cette variable influe aussi sur le format des dates et des tris dans Oracle</text:p>
      <text:p text:style-name="Text_20_body">Sourcer le fichier .bash_profile



Vérifier la configuration correcte par la commande env.






La variable ORACLE_HOME est primordiale dans Oracle, dans la suite de ce document il y sera souvent fait référence pour indiquer le répertoire /u01/app/oracle/product/11.2.0/dbhome_1</text:p>
      <text:h text:style-name="Heading_20_1" text:outline-level="1"><text:bookmark-start text:name="configuration_serveur_oracle_net"/>Configuration serveur Oracle*Net<text:bookmark-end text:name="configuration_serveur_oracle_net"/></text:h>
      <text:p text:style-name="Text_20_body">Oracle*Net est la couche réseau de Oracle. Un processus est lancé sur le serveur, le listener. Ce processus écoute les demandes du réseau de connexion à la base Oracle sur le port 1521 par défaut.</text:p>
      <text:p text:style-name="Text_20_body">La configuration du listener se fait en éditant le fichier $ORACLE_HOME/network/admin/listener.ora; Il est possible de référencer ce répertoire par la variable d'environnement TNS_ADMIN ( export TNS_ADMIN=$ORACLE_HOME/network/admin )</text:p>
      <text:p text:style-name="Source_20_Code">LISTENER =<text:line-break/><text:s text:c="2"/>(DESCRIPTION_LIST =<text:line-break/><text:s text:c="4"/>(DESCRIPTION =<text:line-break/><text:s text:c="5"/>(ADDRESS=(PROTOCOL = TCP)(HOST = chopin.adimcor.eu )(PORT = 1521))<text:line-break/><text:s text:c="4"/>)<text:line-break/><text:s text:c="2"/>)<text:line-break/></text:p>
      <text:p text:style-name="Text_20_body">Lancer le listener



La commande netstat permet de vérifier l'écoute sur le port 1521











La configuration Oracle*Net utilise aussi deux autres fichiers tnsnames.ora et sqlnet.ora, ceux-ci sont requis sur le client et non sur un serveur, ils seront donc vu lors de la configuration client.</text:p>
      <text:h text:style-name="Heading_20_2" text:outline-level="2"><text:bookmark-start text:name="listener_et_procedures_externes"/>Listener et procédures externes<text:bookmark-end text:name="listener_et_procedures_externes"/></text:h>
      <text:p text:style-name="Text_20_body">La configuration du listener via l'assistant netca configure par défaut l'utilisation de procédures externes en incluant dans le listener.ora ces lignes :</text:p>
      <text:p text:style-name="Source_20_Code">(DESCRIPTION =<text:line-break/><text:s text:c="6"/>(ADDRESS = (PROTOCOL = IPC)(KEY = EXTPROC1521))<text:line-break/><text:s text:c="5"/>)<text:line-break/></text:p>
      <text:p text:style-name="Text_20_body">Si la base de données ne fait pas appel à des procédures externes, Oracle recommande de supprimer cette configuration améliorant ainsi la sécurité.</text:p>
      <text:p text:style-name="Text_20_body">Le lecteur intéressé par cette fonctionnalité pourra consulter le lien suivant : <text:a xlink:type="simple" xlink:href="http://laurent-dardenne.developpez.com/articles/oracle-proc-externe-delphi/">PL/SQL et procédures externes</text:a></text:p>
      <text:p text:style-name="Text_20_body">Arrivé à ce stade, le logiciel Oracle est opérationnel, il est alors possible de créer la base de données.</text:p>
      <text:h text:style-name="Heading_20_1" text:outline-level="1"><text:bookmark-start text:name="creation_de_la_base"/>Création de la base<text:bookmark-end text:name="creation_de_la_base"/></text:h>
      <text:p text:style-name="Text_20_body">L'exemple présenté ici va créer une base de données nommée RED avec le minimum requis</text:p>
      <text:list text:style-name="List_20_1">
        <text:list-item>
          <text:p text:style-name="Text_20_body"> 1 fichier de contrôle,</text:p>
        </text:list-item>
        <text:list-item>
          <text:p text:style-name="Text_20_body"> 2 groupes de redolog,</text:p>
        </text:list-item>
        <text:list-item>
          <text:p text:style-name="Text_20_body"> 1 tablespace temporaire,</text:p>
        </text:list-item>
        <text:list-item>
          <text:p text:style-name="Text_20_body"> 1 tablespace undo</text:p>
        </text:list-item>
      </text:list>
      <text:p text:style-name="Text_20_body">Au fur et à mesure, cette base sera modifiée afin de la préparer à un environnement de production.</text:p>
      <text:p text:style-name="Text_20_body">L'ensemble des commandes présentées peut ensuite être mis dans un script afin d'automatiser la création.</text:p>
      <text:p text:style-name="Text_20_body">Les différent fichiers composants la base de données seront répartis sur les points de montage /u01, /u02 et /u03. La norme OFA sera respectée.</text:p>
      <text:h text:style-name="Heading_20_2" text:outline-level="2"><text:bookmark-start text:name="fichier_de_parametres"/>Fichier de paramètres<text:bookmark-end text:name="fichier_de_parametres"/></text:h>
      <text:p text:style-name="Text_20_body">Mise en place des répertoires






Création initiale d'un fichier minimum sous /u01/app/oracle/admin/RED/pfile/initRED.ora</text:p>
      <text:p text:style-name="Source_20_Code">db_name = RED<text:line-break/>db_block_size = 8192<text:line-break/>control_files = /u01/app/oracle/oradata/RED/control01.ctl<text:line-break/>sga_target = 1280M<text:line-break/>pga_aggregate_target = 320M<text:line-break/></text:p>
      <text:p text:style-name="Text_20_body">La répartition mémoire est ainsi définie :</text:p>
      <text:list text:style-name="List_20_1">
        <text:list-item>
          <text:p text:style-name="Text_20_body"> 20% pour l'OS   → 400Mo</text:p>
        </text:list-item>
        <text:list-item>
          <text:p text:style-name="Text_20_body"> 80% pour Oracle → 1600Mo</text:p>
          <text:list text:style-name="List_20_1">
            <text:list-item>
              <text:p text:style-name="Text_20_body"> 80% à la SGA  → 1280Mo</text:p>
            </text:list-item>
            <text:list-item>
              <text:p text:style-name="Text_20_body"> 20% à la PGA  → 320Mo</text:p>
            </text:list-item>
          </text:list>
        </text:list-item>
      </text:list>
      <text:h text:style-name="Heading_20_2" text:outline-level="2"><text:bookmark-start text:name="pre-configuration_avant_creation"/>Pré-configuration avant création<text:bookmark-end text:name="pre-configuration_avant_creation"/></text:h>
      <text:p text:style-name="Text_20_body">Création du lien symbolique dans $ORACLE_HOME/dbs




Création du fichier de mot de passe pour la connexion en sysdba




Revenir sous $HOME ( par la commande cd $HOME ) et créer un script SQL, createRED.sql, pour la création de la base contenant les lignes suivantes :</text:p>
      <text:p text:style-name="Source_20_Code">create database RED<text:line-break/>character set AL32UTF8<text:line-break/>national character set AL16UTF16 <text:line-break/>logfile<text:line-break/>group 1 '/u01/app/oracle/oradata/RED/redo01a.log' size 50M,<text:line-break/>group 2 '/u01/app/oracle/oradata/RED/redo02a.log' size 50M<text:line-break/>datafile '/u01/app/oracle/oradata/RED/system01.dbf' size 500M autoextend on next 100M maxsize 2G extent management local<text:line-break/>sysaux datafile '/u01/app/oracle/oradata/RED/sysaux01.dbf' size 500M autoextend on next 100M maxsize 2G<text:line-break/>undo tablespace UNDO_TBS datafile '/u01/app/oracle/oradata/RED/undo_tbs01.dbf' size 25M<text:line-break/>default temporary tablespace TEMP tempfile '/u01/app/oracle/oradata/RED/temp01.dbf' size 50M;<text:line-break/></text:p>
      <text:h text:style-name="Heading_20_2" text:outline-level="2"><text:bookmark-start text:name="creation"/>Création<text:bookmark-end text:name="creation"/></text:h>
      <text:p text:style-name="Text_20_body">Se connecter avec sqlplus en mode sysdba et lancer le script de création






</text:p>
      <text:h text:style-name="Heading_20_2" text:outline-level="2"><text:bookmark-start text:name="tables_du_dictionnaire"/>Tables du dictionnaire<text:bookmark-end text:name="tables_du_dictionnaire"/></text:h>
      <text:p text:style-name="Text_20_body">Toujours sous sqlplus en mode sysdba.




Ces deux scripts sont assez longs, il faut compter 15 à 20 minutes.</text:p>
      <text:h text:style-name="Heading_20_2" text:outline-level="2"><text:bookmark-start text:name="mot_de_passe_sys_et_system"/>Mot de passe sys et system<text:bookmark-end text:name="mot_de_passe_sys_et_system"/></text:h>
      <text:p text:style-name="Text_20_body">Toujours sous sqlplus en mode sysdba.



</text:p>
      <text:h text:style-name="Heading_20_2" text:outline-level="2"><text:bookmark-start text:name="mise_en_place_du_spfile"/>Mise en place du spfile<text:bookmark-end text:name="mise_en_place_du_spfile"/></text:h>
      <text:p text:style-name="Text_20_body">Toujours sous sqlplus en mode sysdba.



</text:p>
      <text:h text:style-name="Heading_20_2" text:outline-level="2"><text:bookmark-start text:name="finalisation1"/>Finalisation<text:bookmark-end text:name="finalisation1"/></text:h>
      <text:p text:style-name="Text_20_body">Sortir de sqlplus et se reconnecter en system pour lancer le script pupbld.sql





Ce script créé une table, PRODUCT_USER_PROFILE, dont la présence est testée par les outils Oracle lors de la connexion d’un utilisateur. Si la table n’existe pas et que l’utilisateur n’est pas un DBA, un message d’alerte est affiché, mais la connexion est acceptée.</text:p>
      <text:p text:style-name="Text_20_body">Afin d'activer la gestion par le spfile, procéder à un arrêt/re-démarrage de la base






</text:p>
      <text:h text:style-name="Heading_20_2" text:outline-level="2"><text:bookmark-start text:name="enregistrement_listener"/>Enregistrement listener<text:bookmark-end text:name="enregistrement_listener"/></text:h>
      <text:p text:style-name="Text_20_body">Cette manipulation n'est pas obligatoire, en effet une base oracle au moment de son démarrage s'enregistre automatiquement auprès du listener. Elle présente toutefois un avantage, celui de pouvoir démarrer la base à distance.</text:p>
      <text:p text:style-name="Text_20_body">Editer le fichier $ORACLE_HOME/network/admin/listener.ora et ajouter les lignes suivantes : </text:p>
      <text:p text:style-name="Source_20_Code">SID_LIST_LISTENER =<text:line-break/>(SID_DESC =<text:line-break/><text:s text:c="3"/>(GLOBAL_DBNAME = RED)<text:line-break/><text:s text:c="3"/>(ORACLE_HOME = /u01/app/oracle/product/11.2.0/dbhome_1)<text:line-break/><text:s text:c="3"/>(SID_NAME = RED)<text:line-break/>)<text:line-break/></text:p>
      <text:p text:style-name="Text_20_body">Suite à cette manipulation, redémarrer le listener.




A ce stade la base de données est une enveloppe vide. Il importe de la fiabiliser au niveau de son fichier de contrôle et de ses redologs. </text:p>
      <text:h text:style-name="Heading_20_1" text:outline-level="1"><text:bookmark-start text:name="fiabilisation_de_la_base"/>Fiabilisation de la base<text:bookmark-end text:name="fiabilisation_de_la_base"/></text:h>
      <text:p text:style-name="Text_20_body">Afin que la base soit fiable il est nécessaire de multiplexer le fichier de contrôle ainsi que les redologs.</text:p>
      <text:h text:style-name="Heading_20_2" text:outline-level="2"><text:bookmark-start text:name="multiplexage_fichier_de_controle"/>Multiplexage fichier de contrôle<text:bookmark-end text:name="multiplexage_fichier_de_controle"/></text:h>
      <text:p text:style-name="Text_20_body">Se connecter sqlplus en sysdba









</text:p>
      <text:h text:style-name="Heading_20_2" text:outline-level="2"><text:bookmark-start text:name="multiplexage_redologs"/>Multiplexage redologs<text:bookmark-end text:name="multiplexage_redologs"/></text:h>
      <text:p text:style-name="Text_20_body">Toujours sous sqlplus




Ajout d'un troisième groupe de redolog



</text:p>
      <text:h text:style-name="Heading_20_2" text:outline-level="2"><text:bookmark-start text:name="tablespace_par_defaut"/>Tablespace par défaut<text:bookmark-end text:name="tablespace_par_defaut"/></text:h>
      <text:p text:style-name="Text_20_body">Lors de la création d'un segment, table ou index, si le tablespace n'est pas spécifié, Oracle le stocke dans le tablespace par défaut de l'utilisateur.</text:p>
      <text:p text:style-name="Text_20_body">Ce tablespace par défaut de l'utilisateur est mis en place par l'ordre create user. Il peut toutefois être omis et Oracle utilise alors le tablespace par défaut de la base : SYSTEM.</text:p>
      <text:p text:style-name="Text_20_body">Ceci pose un problème car les données de l'utilisateur seront alors stockées dans le tablespace SYSTEM.</text:p>
      <text:p text:style-name="Text_20_body">Il est possible de définir un autre tablespace par défaut au niveau de la base. Ne pas spécifier de tablespace par défaut pour un utilisateur ou dans la création du segment n'est pas conseillé. Pour limiter ce problème, créer un tablespace par défaut de très petite taille. Ainsi Oracle le satura très vite indiquant ainsi un "oubli".






Arrivé à ce stade, il est conseillé d'effectuer une sauvegarde de la base.</text:p>
      <text:h text:style-name="Heading_20_1" text:outline-level="1"><text:bookmark-start text:name="sauvegarde_de_la_base"/>Sauvegarde de la base<text:bookmark-end text:name="sauvegarde_de_la_base"/></text:h>
      <text:p text:style-name="Text_20_body">La base étant en mode NOARCHIVELOG sa sauvegarde devra se faire base stoppée. Le référentiel de sauvegarde sera stocké dans le fichier de contrôle.</text:p>
      <text:p text:style-name="Text_20_body">Afin de faciliter les restaurations, la Flash Recovery Area sera paramétrée.</text:p>
      <text:h text:style-name="Heading_20_2" text:outline-level="2"><text:bookmark-start text:name="flash_recovery_area"/>Flash Recovery Area<text:bookmark-end text:name="flash_recovery_area"/></text:h>
      <text:p text:style-name="Text_20_body">Créer le répertoire 



Se connecter sqlplus en sysdba







</text:p>
      <text:h text:style-name="Heading_20_2" text:outline-level="2"><text:bookmark-start text:name="lancement_de_la_premiere_sauvegarde"/>Lancement de la première sauvegarde<text:bookmark-end text:name="lancement_de_la_premiere_sauvegarde"/></text:h>
      <text:p text:style-name="Text_20_body">









La commande RMAN configure controlfile autobackup on n'est à exécuter qu'une fois, ainsi le fichier de contrôle et le spfile seront automatiquement sauvegardés et il sera possible de les restaurer par la commande RMAN restore controlfile/spfile from autobackup.</text:p>
      <text:p text:style-name="Text_20_body">Il est possible de visualiser la sauvegarde par la commande list backup, la sortie écran devrait être de ce type :</text:p>
      <text:p text:style-name="Source_20_Code">RMAN&gt; list backup;<text:line-break/><text:line-break/>utilisation du fichier de contrôle de la base de données cible au lieu du catalogue de récupération<text:line-break/><text:line-break/>Liste des ensembles de sauvegarde<text:line-break/>===================<text:line-break/><text:line-break/><text:line-break/>BS Key<text:s text:c="2"/>Type LV Size<text:s text:c="7"/>Device Type Elapsed Time Completion Time<text:line-break/>------- ---- -- ---------- ----------- ------------ ---------------<text:line-break/>1<text:s text:c="7"/>Full<text:s text:c="4"/>238.52M<text:s text:c="4"/>DISK<text:s text:c="8"/>00:00:14<text:s text:c="5"/>05/03/11<text:s text:c="7"/><text:line-break/><text:s text:c="8"/>BP Key: 1<text:s text:c="3"/>Status: AVAILABLE<text:s text:c="2"/>Compressed: NO<text:s text:c="2"/>Tag: TAG20110305T191429<text:line-break/><text:s text:c="8"/>Piece Name: /u03/app/oracle/flash_recovery_area/RED/backupset/2011_03_05/o1_mf_nnndf_TAG20110305T191429_6q4zd6hl_.bkp<text:line-break/><text:s text:c="2"/>Liste des fichiers de données dans l'ensemble de sauvegarde 1<text:line-break/><text:s text:c="2"/>File LV Type Ckp SCN<text:s text:c="4"/>Ckp Time Name<text:line-break/><text:s text:c="2"/>---- -- ---- ---------- -------- ----<text:line-break/><text:s text:c="2"/>1<text:s text:c="7"/>Full 303854<text:s text:c="5"/>05/03/11 /u01/app/oracle/oradata/RED/system01.dbf<text:line-break/><text:s text:c="2"/>2<text:s text:c="7"/>Full 303854<text:s text:c="5"/>05/03/11 /u01/app/oracle/oradata/RED/sysaux01.dbf<text:line-break/><text:s text:c="2"/>3<text:s text:c="7"/>Full 303854<text:s text:c="5"/>05/03/11 /u01/app/oracle/oradata/RED/undo_tbs01.dbf<text:line-break/><text:line-break/>BS Key<text:s text:c="2"/>Type LV Size<text:s text:c="7"/>Device Type Elapsed Time Completion Time<text:line-break/>------- ---- -- ---------- ----------- ------------ ---------------<text:line-break/>2<text:s text:c="7"/>Full<text:s text:c="4"/>7.55M<text:s text:c="6"/>DISK<text:s text:c="8"/>00:00:00<text:s text:c="5"/>05/03/11<text:s text:c="7"/><text:line-break/><text:s text:c="8"/>BP Key: 2<text:s text:c="3"/>Status: AVAILABLE<text:s text:c="2"/>Compressed: NO<text:s text:c="2"/>Tag: TAG20110305T191446<text:line-break/><text:s text:c="8"/>Piece Name: /u03/app/oracle/flash_recovery_area/RED/autobackup/2011_03_05/o1_mf_s_745010043_6q4zdpmk_.bkp<text:line-break/><text:s text:c="2"/>SPFILE inclus : temps de modification : 05/03/11<text:line-break/><text:s text:c="2"/>SPFILE db_unique_name: RED<text:line-break/><text:s text:c="2"/>Control File Included: Ckp SCN: 303854<text:s text:c="7"/>Ckp time: 05/03/11<text:line-break/><text:line-break/>RMAN&gt; <text:line-break/></text:p>
      <text:h text:style-name="Heading_20_1" text:outline-level="1"><text:bookmark-start text:name="configuration_client_oracle_net"/>Configuration client Oracle*Net<text:bookmark-end text:name="configuration_client_oracle_net"/></text:h>
      <text:p text:style-name="Text_20_body">La base de données doit être accessible par les applications clientes. A ce stade le serveur n'a d'autre besoin que d'avoir un listener de configuré. </text:p>
      <text:p text:style-name="Text_20_body">La configuration du client se fait de diverses manières, ici je vais parler des deux plus courantes :</text:p>
      <text:list text:style-name="List_20_1">
        <text:list-item>
          <text:p text:style-name="Text_20_body"> Easy-Connect</text:p>
        </text:list-item>
        <text:list-item>
          <text:p text:style-name="Text_20_body"> Résolution locale</text:p>
        </text:list-item>
      </text:list>
      <text:p text:style-name="Text_20_body">La première solution, Easy-Connect est la plus simple car il n'y a rien à configurer. Elle impose juste l'utilisation du protocole TCP/IP. La seconde solution demande la configuration de deux fichiers : sqlnet.ora et tnsnames.ora. Il est d'ailleurs possible de mixer les deux méthodes.</text:p>
      <text:h text:style-name="Heading_20_2" text:outline-level="2"><text:bookmark-start text:name="connexion_easy-connect"/>Connexion Easy-Connect<text:bookmark-end text:name="connexion_easy-connect"/></text:h>
      <text:p text:style-name="Text_20_body">Depuis le poste client</text:p>
      <text:p text:style-name="Source_20_Code">sqlplus system/manager11@//chopin.adimcor.eu:1521/red<text:line-break/>SQL&gt; <text:line-break/></text:p>
      <text:p text:style-name="Text_20_body">Notifier le port 1521 peut-être omis, car c'est le port par défaut.</text:p>
      <text:h text:style-name="Heading_20_2" text:outline-level="2"><text:bookmark-start text:name="configuration_de_resolution_locale"/>Configuration de résolution locale<text:bookmark-end text:name="configuration_de_resolution_locale"/></text:h>
      <text:p text:style-name="Text_20_body">Sur le poste client, se positionner dans le répertoire $ORACLE_HOME/network/admin et créer un fichier nommé sqlnet.ora contenant la ligne suivante :</text:p>
      <text:p text:style-name="Source_20_Code">NAMES.DIRECTORY_PATH= (TNSNAMES, EZCONNECT)<text:line-break/></text:p>
      <text:p text:style-name="Text_20_body">Ce fichier indique que pour se connecter à la base Oracle, le client tentera de résoudre le nom localement ( via tnsnames.ora ) et utilisera sinon Easy-Connect.</text:p>
      <text:p text:style-name="Text_20_body">Créer sous le même répertoire le fichier tnsnames.ora et y ajouter les lignes suivantes :</text:p>
      <text:p text:style-name="Source_20_Code">RED =<text:line-break/><text:s text:c="2"/>(DESCRIPTION =<text:line-break/><text:s text:c="4"/>(ADDRESS_LIST =<text:line-break/><text:s text:c="7"/>(ADDRESS = (PROTOCOL = TCP)(HOST = chopin.adimcor.eu)(PORT = 1521))<text:line-break/><text:s text:c="4"/>)<text:line-break/><text:s text:c="4"/>(CONNECT_DATA =<text:line-break/><text:s text:c="7"/>(SERVICE_NAME = RED)<text:line-break/><text:s text:c="4"/>) <text:line-break/>)<text:line-break/></text:p>
      <text:p text:style-name="Text_20_body">La configuration correcte peut être testée par la commande tnsping



La commande doit renvoyer un message de ce type :</text:p>
      <text:p text:style-name="Source_20_Code">TNS Ping Utility for Linux: Version 11.2.0.1.0 - Production on 06-MARS -2011 10:29:39<text:line-break/>Copyright (c) 1997, 2009, Oracle.<text:s text:c="2"/>All rights reserved.<text:line-break/>Fichiers de paramètres utilisés :<text:line-break/>/u01/app/oracle/product/11.2.0/dbhome_1/network/admin/sqlnet.ora<text:line-break/>Adaptateur TNSNAMES utilisé pour la résolution de l'alias<text:line-break/>Tentative de contact de (DESCRIPTION = (ADDRESS_LIST = (ADDRESS = (PROTOCOL = TCP)(HOST = chopin.adimcor.eu)(PORT = 1521))) (CONNECT_DATA = (SERVICE_NAME = RED)))<text:line-break/>OK (20 msec)<text:line-break/></text:p>
      <text:p text:style-name="Text_20_body">Si ce test échoue, il sera impossible de se connecter à la base en distant. Les causes sont diverses ( cable réseau débranché, listener non lancé, … )</text:p>
      <text:h text:style-name="Heading_20_1" text:outline-level="1"><text:bookmark-start text:name="le_database_control"/>Le database control<text:bookmark-end text:name="le_database_control"/></text:h>
      <text:p text:style-name="Text_20_body">Bien que ce document soit orienté ligne de commande, Oracle offre depuis la 10g, un module d'administration graphique accessible via un serveur web. Cette interface est automatiquement mise en place lorsque la base est créée par dbca. Il est possible de configurer le database control à postériori.</text:p>
      <text:h text:style-name="Heading_20_2" text:outline-level="2"><text:bookmark-start text:name="pre-requis"/>Pré-requis<text:bookmark-end text:name="pre-requis"/></text:h>
      <text:p text:style-name="Text_20_body">Il faut renseigner dans le spfile un paramètre supplémentaire, job_queue_processes à 1 minimum. 







En 11GR2, cette manipulation n'est plus nécessaire, car la valeur par défaut de ce paramètre est de 1000.

</text:p>
      <text:p text:style-name="Text_20_body">
———————————————–——————————

</text:p>
      <text:h text:style-name="Heading_20_2" text:outline-level="2"><text:bookmark-start text:name="creation_du_referentiel_em"/>Création du référentiel EM<text:bookmark-end text:name="creation_du_referentiel_em"/></text:h>
      <text:p text:style-name="Text_20_body">


Le script pose 5 questions :</text:p>
      <text:list text:style-name="List_20_1">
        <text:list-item>
          <text:p text:style-name="Text_20_body"> SID → RED</text:p>
        </text:list-item>
        <text:list-item>
          <text:p text:style-name="Text_20_body"> Port d'écoute → 1521</text:p>
        </text:list-item>
        <text:list-item>
          <text:p text:style-name="Text_20_body"> Mot de passe SYS → manager11</text:p>
        </text:list-item>
        <text:list-item>
          <text:p text:style-name="Text_20_body"> Mot de passe SYSMAN → manager11 ( cet utilisateur va être créé )</text:p>
        </text:list-item>
        <text:list-item>
          <text:p text:style-name="Text_20_body"> Répondre Y pour lancer le traitement.</text:p>
        </text:list-item>
      </text:list>
      <text:h text:style-name="Heading_20_2" text:outline-level="2"><text:bookmark-start text:name="mise_en_place_de_l_interface_web"/>Mise en place de l'interface Web<text:bookmark-end text:name="mise_en_place_de_l_interface_web"/></text:h>
      <text:p text:style-name="Text_20_body">


Le script pose 9 questions</text:p>
      <text:list text:style-name="List_20_1">
        <text:list-item>
          <text:p text:style-name="Text_20_body"> SID → RED</text:p>
        </text:list-item>
        <text:list-item>
          <text:p text:style-name="Text_20_body"> Processus d'écoute →  1521</text:p>
        </text:list-item>
        <text:list-item>
          <text:p text:style-name="Text_20_body"> Répertoire d'origine ORACLE_HOME du processus d'écoute : accepter</text:p>
        </text:list-item>
        <text:list-item>
          <text:p text:style-name="Text_20_body"> Mot de passe de  SYS → manager11</text:p>
        </text:list-item>
        <text:list-item>
          <text:p text:style-name="Text_20_body"> Mot de passe de DBSNMP → manager11   ( cet utilisateur va être créé )</text:p>
        </text:list-item>
        <text:list-item>
          <text:p text:style-name="Text_20_body"> Mot de passe de SYSMAN:  → manager11</text:p>
        </text:list-item>
        <text:list-item>
          <text:p text:style-name="Text_20_body"> Adresse électronique pour les notifications (facultatif): Laisser vide </text:p>
        </text:list-item>
        <text:list-item>
          <text:p text:style-name="Text_20_body"> Serveur de messagerie sortant (SMTP) pour les notifications (facultatif): Laisser vide </text:p>
        </text:list-item>
        <text:list-item>
          <text:p text:style-name="Text_20_body"> Répondre Y pour lancer le traitement</text:p>
        </text:list-item>
      </text:list>
      <text:p text:style-name="Text_20_body">Une fois la configuration terminée, il sera possible de se connecter au database control de RED par l'URL <text:a xlink:type="simple" xlink:href="https://chopin.adimcor.eu:1158/em">https://chopin.adimcor.eu:1158/em</text:a>. La connexion est sécurisée. ( le port peut être différent, voir le fichier $ORACLE_HOME/install/portlist.ini )</text:p>
      <text:p text:style-name="Text_20_body"><draw:frame draw:style-name="media" draw:name="" text:anchor-type="as-char" draw:z-index="0" svg:width="13.573125cm" svg:height="5.3710416666667cm"><draw:image xlink:href="Pictures/563593d3551e3bb91b3b705987a5e615.png" xlink:type="simple" xlink:show="embed" xlink:actuate="onLoad"/></draw:frame></text:p>
      <text:p text:style-name="Text_20_body">Se connecter en system/manager11. Le database control est un produit très complet, le document <text:a xlink:type="simple" xlink:href="http://download.oracle.com/docs/cd/E11882_01/server.112/e10897/toc.htm">Oracle 2 days DBA</text:a> est une bonne approche de l'adminstration Oracle par le database control.</text:p>
      <text:p text:style-name="Text_20_body">L'écran montre ici la fenêtre principale du database control.</text:p>
      <text:p text:style-name="Text_20_body"><draw:frame draw:style-name="media" draw:name="" text:anchor-type="as-char" draw:z-index="0" svg:width="26.458333333333cm" style:rel-width="100%" svg:height="11.90625cm" style:rel-height="scale"><draw:image xlink:href="Pictures/bd9277cec973d7094a74d312859117c3.png" xlink:type="simple" xlink:show="embed" xlink:actuate="onLoad"/></draw:frame></text:p>
      <text:h text:style-name="Heading_20_1" text:outline-level="1"><text:bookmark-start text:name="demarrage_automatique_de_la_base"/>Démarrage automatique de la base<text:bookmark-end text:name="demarrage_automatique_de_la_base"/></text:h>
      <text:p text:style-name="Text_20_body">Il est parfois intéressant que la base soit démarrée automatiquement au boot du serveur. Afin de prendre en charge cette fonctionnalité il faut enregistrer la base dans le fichier /etc/oratab et créer un script de lancement.</text:p>
      <text:h text:style-name="Heading_20_2" text:outline-level="2"><text:bookmark-start text:name="etc_oratab"/>/etc/oratab<text:bookmark-end text:name="etc_oratab"/></text:h>
      <text:p text:style-name="Text_20_body">Sa syntaxe est simple, editer le fichier /etc/oratab et y mettre la ligne suivante :</text:p>
      <text:p text:style-name="Source_20_Code">RED:/u01/app/oracle/product/11.2.0/dbhome_1:Y<text:line-break/></text:p>
      <text:h text:style-name="Heading_20_2" text:outline-level="2"><text:bookmark-start text:name="script_de_lancement"/>Script de lancement<text:bookmark-end text:name="script_de_lancement"/></text:h>
      <text:p text:style-name="Text_20_body">Editer un fichier /etc/init.d/oracle</text:p>
      <text:p text:style-name="Source_20_Code"># chkconfig: 235 80 20<text:line-break/># description: ajout de service auto pour start/stop oracle<text:line-break/>#!/bin/bash<text:line-break/>ORACLE_OWNER=oracle<text:line-break/>ORACLE_HOME=/u01/app/oracle/product/11.2.0/dbhome_1<text:line-break/>case $1 in<text:line-break/><text:s text:c="2"/>start)<text:line-break/><text:s text:c="4"/>echo -n "Démarrage Oracle DB:"<text:line-break/><text:s text:c="4"/>su - $ORACLE_OWNER -c "$ORACLE_HOME/bin/dbstart $ORACLE_HOME"<text:line-break/><text:s text:c="2"/>;;<text:line-break/><text:s text:c="2"/>stop)<text:line-break/><text:s text:c="4"/>echo -n "Arrêt Oracle DB:"<text:line-break/><text:s text:c="4"/>su - $ORACLE_OWNER -c "$ORACLE_HOME/bin/dbshut $ORACLE_HOME"<text:line-break/><text:s text:c="2"/>;;<text:line-break/><text:s text:c="2"/>*)<text:line-break/><text:s text:c="4"/>echo "Usage: $0 {start|stop}"<text:line-break/><text:s text:c="2"/>;;<text:line-break/>esac<text:line-break/></text:p>
      <text:p text:style-name="Text_20_body">Le rendre exécutable 



Activer les niveaux d'exécution

–
–

Ce script démarre la base oracle et le listener, mais pas le database control. Pour lancer le database control :



</text:p>
      <text:h text:style-name="Heading_20_1" text:outline-level="1"><text:bookmark-start text:name="sauvegarde_reguliere"/>Sauvegarde régulière<text:bookmark-end text:name="sauvegarde_reguliere"/></text:h>
      <text:p text:style-name="Text_20_body">Une première sauvegarde fut dans ce document réalisée. Il est important de faire régulièrement des sauvegardes de données. Il est encore plus important de tester les restaurations, sinon sauvegarder ne sert pas à grand chose.</text:p>
      <text:p text:style-name="Text_20_body">Je vais présenter ici plusieurs modes de sauvegarde de la base RED :</text:p>
      <text:list text:style-name="List_20_1">
        <text:list-item>
          <text:p text:style-name="Text_20_body"> Complète à froid</text:p>
        </text:list-item>
        <text:list-item>
          <text:p text:style-name="Text_20_body"> Incrémentale à froid</text:p>
        </text:list-item>
        <text:list-item>
          <text:p text:style-name="Text_20_body"> Sauvegarde à chaud, sans arrêt de la base.</text:p>
        </text:list-item>
      </text:list>
      <text:p text:style-name="Text_20_body">Il existe une multitude de modes possibles avec RMAN, voir la doc !</text:p>
      <text:h text:style-name="Heading_20_2" text:outline-level="2"><text:bookmark-start text:name="sauvegarde_complete_a_froid"/>Sauvegarde complète à froid<text:bookmark-end text:name="sauvegarde_complete_a_froid"/></text:h>
      <text:p text:style-name="Text_20_body">Il est assez simple de mettre en place une sauvegarde à froid se lançant automatiquement à 22H00 chaque jour. Editer sous $HOME un fichier script RMAN : svfroid_full.rma et y placer les lignes suivantes :</text:p>
      <text:p text:style-name="Source_20_Code">run {<text:line-break/><text:s text:c="2"/>shutdown immediate;<text:line-break/><text:s text:c="2"/>startup mount;<text:line-break/><text:s text:c="2"/>backup database;<text:line-break/><text:s text:c="2"/>delete noprompt obsolete;<text:line-break/><text:s text:c="2"/>alter database open;<text:line-break/>}<text:line-break/></text:p>
      <text:p text:style-name="Text_20_body">Ce script arrête la base, la passe en mode mount et lance la sauvegarde compète vers la flash_recovery_area. Ensuite seule la dernière sauvegarde est conservée, et en fin de procédure la base est à nouveau ouverte.</text:p>
      <text:p text:style-name="Text_20_body">Afin d'automatiser ce processus, il suffit de programmer le cron en editant le fichier /etc/crontab et en y ajoutant la ligne suivante :</text:p>
      <text:p text:style-name="Source_20_Code">00 22 * * * oracle . ~/.bash_profile; export ORACLE_SID=RED; rman target / @$HOME/svfroid_full.rma &gt; $HOME/svfroid_full.rma.log<text:line-break/></text:p>
      <text:p text:style-name="Text_20_body">Lors de la planification d'une tâche via la crontab, un shell minimal est lancé. Ainsi l'environnement habituel de l'utilisateur n'est pas pris en compte. Ceci explique le fait que une commande existe dans la session et ne fonctionne pas avec le cron. Pour éviter cela il faut demander au cron de lire le fichier .bash_profile explicitement</text:p>
      <text:h text:style-name="Heading_20_2" text:outline-level="2"><text:bookmark-start text:name="sauvegarde_incrementale_a_froid"/>Sauvegarde incrémentale à froid<text:bookmark-end text:name="sauvegarde_incrementale_a_froid"/></text:h>
      <text:p text:style-name="Text_20_body">Les sauvegardes incrémentales présentent l'avantage d'être plus rapides en ne prenant en compte que les modifications entre deux sauvegardes. Ce principe permet de diminuer le temps d'arrêt de la base.</text:p>
      <text:p text:style-name="Text_20_body">Pour ce scénario je vais poser les hypothèses suivantes :</text:p>
      <text:list text:style-name="List_20_1">
        <text:list-item>
          <text:p text:style-name="Text_20_body"> La base est sauvegardée complètement chaque dimanche à 4h00</text:p>
        </text:list-item>
        <text:list-item>
          <text:p text:style-name="Text_20_body"> les autres jours il est procédé à une sauvegarde incrémentale à 22H00.</text:p>
        </text:list-item>
      </text:list>
      <text:p text:style-name="Text_20_body">La sauvegarde incrémentale utilise un principe de niveau, 0 ou 1.</text:p>
      <text:list text:style-name="List_20_1">
        <text:list-item>
          <text:p text:style-name="Text_20_body"> Le niveau 0 correspond à une sauvegarde complète</text:p>
        </text:list-item>
        <text:list-item>
          <text:p text:style-name="Text_20_body"> Le niveau 1 ne sauvegarde que les différences entre 2 sauvegardes.</text:p>
        </text:list-item>
      </text:list>
      <text:p text:style-name="Text_20_body">Le schéma suivant montre le principe des sauvegardes incrémentales.</text:p>
      <text:p text:style-name="Text_20_body"><draw:frame draw:style-name="media" draw:name="" text:anchor-type="as-char" draw:z-index="0" svg:width="16.483541666667cm" svg:height="6.19125cm"><draw:image xlink:href="Pictures/f437224efc5aecc46de95955b70328ec.jpg" xlink:type="simple" xlink:show="embed" xlink:actuate="onLoad"/></draw:frame></text:p>
      <text:p text:style-name="Text_20_body">Créer sous $HOME le script svfroid_inc0.rma</text:p>
      <text:p text:style-name="Source_20_Code">run {<text:line-break/><text:s text:c="2"/>shutdown immediate;<text:line-break/><text:s text:c="2"/>startup mount;<text:line-break/><text:s text:c="2"/>backup incremental level 0 database;<text:line-break/><text:s text:c="2"/>delete noprompt obsolete;<text:line-break/><text:s text:c="2"/>alter database open;<text:line-break/>}<text:line-break/></text:p>
      <text:p text:style-name="Text_20_body">Créer sous $HOME le script svfroid_inc1.rma</text:p>
      <text:p text:style-name="Source_20_Code">run {<text:line-break/><text:s text:c="2"/>shutdown immediate;<text:line-break/><text:s text:c="2"/>startup mount;<text:line-break/><text:s text:c="2"/>backup incremental level 1 database;<text:line-break/><text:s text:c="2"/>alter database open;<text:line-break/>}<text:line-break/></text:p>
      <text:p text:style-name="Text_20_body">Automatiser le tout dans le fichier /etc/crontab</text:p>
      <text:p text:style-name="Source_20_Code">00 04 * * 7 oracle . ~/.bash_profile; export ORACLE_SID=RED; rman target / @$HOME/svfroid_inc0.rma &gt; $HOME/svfroid_inc0.rma.log<text:line-break/>00 22 * * 1-6 oracle . ~/.bash_profile; export ORACLE_SID=RED; rman target / @$HOME/svfroid_inc1.rma &gt; $HOME/svfroid_inc1.rma.log<text:line-break/></text:p>
      <text:h text:style-name="Heading_20_2" text:outline-level="2"><text:bookmark-start text:name="sauvegarde_a_chaud"/>Sauvegarde à chaud<text:bookmark-end text:name="sauvegarde_a_chaud"/></text:h>
      <text:p text:style-name="Text_20_body">Si la base de données ne peut être stoppée, il est nécessaire de la passer en mode ARCHIVELOG afin de pouvoir la sauvegarde sans arrêt.</text:p>
      <text:h text:style-name="Heading_20_3" text:outline-level="3"><text:bookmark-start text:name="mise_en_mode_archivelog"/>Mise en mode ARCHIVELOG<text:bookmark-end text:name="mise_en_mode_archivelog"/></text:h>
      <text:p text:style-name="Text_20_body">Ici encore la flash recovery area sera mise à contribution, car c'est par défaut la destination des archivelogs.









</text:p>
      <text:h text:style-name="Heading_20_3" text:outline-level="3"><text:bookmark-start text:name="sauvegarde"/>Sauvegarde<text:bookmark-end text:name="sauvegarde"/></text:h>
      <text:p text:style-name="Text_20_body">Créer sous $HOME le script RMAN svchaud_full.rma</text:p>
      <text:p text:style-name="Source_20_Code">run {<text:line-break/><text:s text:c="2"/>backup database plus archivelog delete all input;<text:line-break/><text:s text:c="2"/>delete noprompt obsolete;<text:line-break/>}<text:line-break/></text:p>
      <text:p text:style-name="Text_20_body">Il n'est plus nécessaire de stopper la base, cette sauvegarde est complète, y compris les archivelogs qui sont purgés une fois sauvegardés. Il suffit alors de programmer le cron ainsi.</text:p>
      <text:p text:style-name="Source_20_Code">00 22 * * * oracle . ~/.bash_profile; export ORACLE_SID=RED; rman target / @$HOME/svchaud_full.rma &gt; $HOME/svchaud_full.rma.log<text:line-break/></text:p>
      <text:p text:style-name="Text_20_body">Adapter ce principe avec les incrémentales est simp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