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7e8c8c5aebadd08276cf822420b778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introduction"/>Introduction<text:bookmark-end text:name="introduction"/></text:h>
      <text:p text:style-name="Text_20_body">Installer un serveur Openldap sous CentOS 6.</text:p>
      <text:p text:style-name="Text_20_body">Version de CentOS : 6.6 en 32 bits. Installation sur VM VirtualBox.</text:p>
      <text:p text:style-name="Text_20_body">Mise en place d'une configuration minimale de CentOS ( package Core ) et services minimaux :</text:p>
      <text:list text:style-name="List_20_1">
        <text:list-item>
          <text:p text:style-name="Text_20_body"> réseau</text:p>
        </text:list-item>
        <text:list-item>
          <text:p text:style-name="Text_20_body"> ssh</text:p>
        </text:list-item>
        <text:list-item>
          <text:p text:style-name="Text_20_body"> rsyslog</text:p>
        </text:list-item>
      </text:list>
      <text:p text:style-name="Source_20_Code">for i in $(chkconfig --list | cut -f1);do chkconfig --del $i;done<text:line-break/>chkconfig network on<text:line-break/>chkconfig sshd on<text:line-break/>chkconfig rsyslog on<text:line-break/></text:p>
      <text:h text:style-name="Heading_20_1" text:outline-level="1"><text:bookmark-start text:name="installation_de_openldap"/>Installation de Openldap<text:bookmark-end text:name="installation_de_openldap"/></text:h>
      <text:p text:style-name="Text_20_body">Utilisation classique de yum</text:p>
      <text:p text:style-name="Source_20_Code">yum -y install openldap-servers openldap-clients<text:line-break/></text:p>
      <text:p text:style-name="Text_20_body">La configuration de Openldap est modifiée à partir de la version 2.3. Le fichier slapd.conf n'existe plus. La configuration se fait par fichiers ldif dans le répertoire /etc/openldap/slapd.d/cn=config.</text:p>
      <text:p text:style-name="Text_20_body">Il reste toutefois possible de configurer openldap avec un fichier slapd.conf, utile dans le cadre d'une migration.</text:p>
      <text:p text:style-name="Text_20_body">Dans l'exemple présenté ici sera mis en place une structure type erik.local.</text:p>
      <text:p text:style-name="Text_20_body">La connexion se fera en admin/root01.</text:p>
      <text:h text:style-name="Heading_20_2" text:outline-level="2"><text:bookmark-start text:name="mot_de_passe"/>Mot de passe<text:bookmark-end text:name="mot_de_passe"/></text:h>
      <text:p text:style-name="Text_20_body">Définir le mot de passe de l'administrateur de l'annuaire LDAP. Utilisation de la commande slappasswd</text:p>
      <text:p text:style-name="Source_20_Code">slappasswd<text:line-break/>New password:<text:line-break/>Re-enter new password:<text:line-break/>{SSHA}DeGPy63Jd6bfBKJlS5Ax0cTOy78UNB97<text:line-break/></text:p>
      <text:p text:style-name="Text_20_body">Le codage est de type SSHA, dans l'exemple il correspond à <text:span text:style-name="Emphasis">root01</text:span>. Attention le codage change à chaque exécution.</text:p>
      <text:h text:style-name="Heading_20_2" text:outline-level="2"><text:bookmark-start text:name="pre-requis"/>Pré-requis<text:bookmark-end text:name="pre-requis"/></text:h>
      <text:p text:style-name="Text_20_body">Dans un premier temps créer un fichier /etc/openldap/slapd.conf.</text:p>
      <text:p text:style-name="Source_20_Code">include<text:s text:c="5"/>/etc/openldap/schema/core.schema<text:line-break/>include<text:s text:c="5"/>/etc/openldap/schema/cosine.schema<text:line-break/>include<text:s text:c="5"/>/etc/openldap/schema/inetorgperson.schema<text:line-break/>include<text:s text:c="5"/>/etc/openldap/schema/nis.schema<text:line-break/><text:line-break/>pidfile<text:s text:c="5"/>/var/run/openldap/slapd.pid<text:line-break/>argsfile<text:s text:c="4"/>/var/run/openldap/slapd.args<text:line-break/><text:line-break/>database<text:s text:c="4"/>bdb<text:line-break/>suffix<text:s text:c="6"/>"dc=erik,dc=local"<text:line-break/>rootdn<text:s text:c="6"/>"cn=admin,dc=erik,dc=local"<text:line-break/>#rootpw<text:s text:c="5"/>root01<text:line-break/>rootpw<text:s text:c="6"/>{SSHA}DeGPy63Jd6bfBKJlS5Ax0cTOy78UNB97<text:line-break/>directory<text:s text:c="3"/>/var/lib/ldap<text:line-break/><text:line-break/>index objectClass<text:s text:c="23"/>eq,pres<text:line-break/>index ou,cn,mail,surname,givenname<text:s text:c="6"/>eq,pres,sub<text:line-break/>index uidNumber,gidNumber,loginShell<text:s text:c="4"/>eq,pres<text:line-break/>index uid,memberUid<text:s text:c="21"/>eq,pres,sub<text:line-break/>index nisMapName,nisMapEntry<text:s text:c="12"/>eq,pres,sub<text:line-break/></text:p>
      <text:p text:style-name="Text_20_body">Copier la base de données exemple.</text:p>
      <text:p text:style-name="Source_20_Code">cp /usr/share/openldap-servers/DB_CONFIG.example /var/lib/ldap/DB_CONFIG<text:line-break/></text:p>
      <text:p text:style-name="Text_20_body">Très important stopper le démon slapd le cas échéant.</text:p>
      <text:p text:style-name="Text_20_body">Supprimer la configuration actuelle</text:p>
      <text:p text:style-name="Source_20_Code">rm -rf /etc/openldap/slapd.d/*<text:line-break/></text:p>
      <text:p text:style-name="Text_20_body">Activer la nouvele configuration</text:p>
      <text:p text:style-name="Source_20_Code">slaptest -f /etc/openldap/slapd.conf -F /etc/openldap/slapd.d<text:line-break/></text:p>
      <text:p text:style-name="Text_20_body">Modifier les droits d'accès</text:p>
      <text:p text:style-name="Source_20_Code">chown -R ldap:ldap /var/lib/ldap<text:line-break/>chown -R ldap:ldap /etc/openldap/slapd.d<text:line-break/></text:p>
      <text:p text:style-name="Text_20_body">Démarrer openldap et activer au boot.</text:p>
      <text:p text:style-name="Source_20_Code">service slapd start<text:line-break/>chkconfig slapd on<text:line-break/></text:p>
      <text:p text:style-name="Text_20_body">Le démon slapd écoute sur le port 389 en tcp</text:p>
      <text:p text:style-name="Source_20_Code">netstat -ltaupen | grep slapd<text:line-break/>tcp<text:s text:c="4"/>0<text:s text:c="6"/>0 0.0.0.0:389<text:s text:c="7"/>0.0.0.0:*<text:s text:c="19"/>LISTEN<text:s text:c="6"/>0<text:s text:c="10"/>14843<text:s text:c="3"/>874/slapd<text:s text:c="11"/><text:line-break/>tcp<text:s text:c="4"/>0<text:s text:c="6"/>0 :::389<text:s text:c="12"/>:::*<text:s text:c="24"/>LISTEN<text:s text:c="6"/>0<text:s text:c="10"/>14844<text:s text:c="3"/>874/slapd<text:line-break/></text:p>
      <text:p text:style-name="Text_20_body">La seconde ligne correspond à IPV6.</text:p>
      <text:h text:style-name="Heading_20_1" text:outline-level="1"><text:bookmark-start text:name="initialisation_de_l_annuaire"/>Initialisation de l'annuaire<text:bookmark-end text:name="initialisation_de_l_annuaire"/></text:h>
      <text:p text:style-name="Text_20_body">Dans les commandes, l'option -x permet de passer outre le cryptage SSL.</text:p>
      <text:p text:style-name="Text_20_body">L'annuaire LDAP est structuré ainsi :</text:p>
      <text:p text:style-name="Text_20_body"><draw:frame draw:style-name="media" draw:name="" text:anchor-type="as-char" draw:z-index="0" svg:width="17.171458333333cm" style:rel-width="100%" svg:height="10.265833333333cm" style:rel-height="scale"><draw:image xlink:href="Pictures/7e8c8c5aebadd08276cf822420b7787d.png" xlink:type="simple" xlink:show="embed" xlink:actuate="onLoad"/></draw:frame></text:p>
      <text:p text:style-name="Text_20_body">Créer le fichier erik.local.ldif suivant :</text:p>
      <text:p text:style-name="Source_20_Code">dn: dc=erik,dc=local<text:line-break/>objectClass: top<text:line-break/>objectClass: dcObject<text:line-break/>objectClass: organization<text:line-break/>o: ERIK<text:line-break/>dc: erik<text:line-break/><text:line-break/>dn: cn=admin,dc=erik,dc=local<text:line-break/>objectClass: top<text:line-break/>objectclass: organizationalRole<text:line-break/>cn: admin<text:line-break/><text:line-break/>dn: ou=informatique,dc=erik,dc=local<text:line-break/>objectClass: top<text:line-break/>objectClass: organizationalUnit<text:line-break/>ou: informatique<text:line-break/><text:line-break/>dn: ou=RH,dc=erik,dc=local<text:line-break/>objectClass: top<text:line-break/>objectClass: organizationalUnit<text:line-break/>ou: RH<text:line-break/><text:line-break/>dn: ou=compta,dc=erik,dc=local<text:line-break/>objectClass: top<text:line-break/>objectClass: organizationalUnit<text:line-break/>ou: compta<text:line-break/></text:p>
      <text:p text:style-name="Text_20_body">Insérer les informations dans l'annuaire.</text:p>
      <text:p text:style-name="Source_20_Code">ldapadd -x -D "cn=admin,dc=erik,dc=local" -W -f erik.local.ldif<text:line-break/></text:p>
      <text:p text:style-name="Text_20_body">Le mot de passe ( root01 ) sera demandé.
Vérification en interrogeant l'annuaire</text:p>
      <text:p text:style-name="Source_20_Code">ldapsearch -x -b dc=erik,dc=local<text:line-break/></text:p>
      <text:h text:style-name="Heading_20_2" text:outline-level="2"><text:bookmark-start text:name="ajouter_une_entree"/>Ajouter une entrée<text:bookmark-end text:name="ajouter_une_entree"/></text:h>
      <text:p text:style-name="Text_20_body">Création d'un utilisateur Alice Cooper dans l'unité informatique. Créer le fichier alice.cooper.ldif</text:p>
      <text:p text:style-name="Source_20_Code">dn: cn=Alice Cooper,ou=informatique,dc=erik,dc=local<text:line-break/>objectClass: top<text:line-break/>objectClass: inetOrgPerson<text:line-break/>cn: Alice Cooper<text:line-break/>sn: ACO<text:line-break/></text:p>
      <text:p text:style-name="Text_20_body">Insertion dans l'annuaire</text:p>
      <text:p text:style-name="Source_20_Code">ldapadd -x -W -f alice.cooper.ldif -D "cn=admin,dc=erik,dc=local"<text:line-break/></text:p>
      <text:p text:style-name="Text_20_body">Vérification par l’interrogation, l'option -b spécifie la branche de l'annuaire à interroger.</text:p>
      <text:p text:style-name="Source_20_Code">ldapsearch -x -b cn=Alice\ Cooper,ou=informatique,dc=erik,dc=local -LLL<text:line-break/></text:p>
      <text:p text:style-name="Text_20_body">"\" est indispensable en raison de l'espace dans le cn. L'option -LLL supprime le surplus de lignes.</text:p>
      <text:h text:style-name="Heading_20_2" text:outline-level="2"><text:bookmark-start text:name="modifier_une_entree"/>Modifier une entrée<text:bookmark-end text:name="modifier_une_entree"/></text:h>
      <text:p text:style-name="Text_20_body">Utilisation de la commande ldapmodify. Dans cet exemple ajout d'un email au compte Alice Cooper. Création d'un fichier alice.cooper.mail.ldif</text:p>
      <text:p text:style-name="Source_20_Code">dn: cn=Alice Cooper,ou=informatique,dc=erik,dc=local<text:line-break/>changetype: modify<text:line-break/>add: mail<text:line-break/>mail: alice.cooper@erik.local<text:line-break/></text:p>
      <text:p text:style-name="Text_20_body">Modification de l'annuaire</text:p>
      <text:p text:style-name="Source_20_Code">ldapmodify -x -W -f alice.cooper.mail.ldif -D "cn=admin,dc=erik,dc=local"<text:line-break/></text:p>
      <text:p text:style-name="Text_20_body">Vérification</text:p>
      <text:p text:style-name="Source_20_Code">ldapsearch -x -b cn=Alice\ Cooper,ou=informatique,dc=erik,dc=local -LLL<text:line-break/></text:p>
      <text:h text:style-name="Heading_20_2" text:outline-level="2"><text:bookmark-start text:name="finalisation_de_l_annuaire"/>Finalisation de l'annuaire<text:bookmark-end text:name="finalisation_de_l_annuaire"/></text:h>
      <text:p text:style-name="Text_20_body">Création des 3 autres entrées dans l'annuaire. Fichier autres.entrees.ldif</text:p>
      <text:p text:style-name="Source_20_Code">dn: cn=Bob Woodward,ou=RH,dc=erik,dc=local<text:line-break/>objectClass: top<text:line-break/>objectClass: inetOrgPerson<text:line-break/>cn: Bob Woodward<text:line-break/>sn: BWO<text:line-break/>mail: bob.woodward@erik.local<text:line-break/><text:line-break/>dn: cn=Carmen Mota,ou=compta,dc=erik,dc=local<text:line-break/>objectClass: top<text:line-break/>objectClass: inetOrgPerson<text:line-break/>cn: Carmen Mota<text:line-break/>sn: CMO<text:line-break/><text:line-break/>dn: cn=Denise Richards,ou=RH,dc=erik,dc=local<text:line-break/>objectClass: top<text:line-break/>objectClass: inetOrgPerson<text:line-break/>cn: Denise Richards<text:line-break/>sn: DRI<text:line-break/></text:p>
      <text:p text:style-name="Text_20_body">Insertion des données</text:p>
      <text:p text:style-name="Source_20_Code">ldapadd -x -D "cn=admin,dc=erik,dc=local" -W -f autres.entrees.ldif<text:line-break/></text:p>
      <text:h text:style-name="Heading_20_1" text:outline-level="1"><text:bookmark-start text:name="conclusion"/>Conclusion<text:bookmark-end text:name="conclusion"/></text:h>
      <text:p text:style-name="Text_20_body">Ce document ne fait qu'effleurer la configuration de LDAP.</text:p>
      <text:p text:style-name="Text_20_body">Article de référence :</text:p>
      <text:p text:style-name="Text_20_body"><text:a xlink:type="simple" xlink:href="https://n40lab.wordpress.com/2013/11/22/creating-a-simple-ldap-directory-with-openldap-2-4-in-centos-6-4/">OpenLDAP sur CentOS 6.4</text:a></text:p>
      <text:p text:style-name="Text_20_body"><text:a xlink:type="simple" xlink:href="http://wawadeb.crdp.ac-caen.fr/iso/tmp/stage/divers/ldap/recherches_ldap.html">Recherche dans LDA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