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465fff87c133582562659de2ed4196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introduction"/>Introduction<text:bookmark-end text:name="introduction"/></text:h>
      <text:p text:style-name="Text_20_body"><draw:frame draw:style-name="mediaright" draw:name="" text:anchor-type="paragraph" draw:z-index="0" svg:width="5.2916666666667cm" svg:height="5.2916666666667cm"><draw:image xlink:href="Pictures/465fff87c133582562659de2ed41962a.jpg" xlink:type="simple" xlink:show="embed" xlink:actuate="onLoad"/></draw:frame>L'objectif ici est de présenter l'installation de XEN 4 sur Debian 6 ou Squeeze. L'installation s'est faite en utilisant le CD minimal ( format carte de credit 40Mo ) de <text:a xlink:type="simple" xlink:href="http://cdimage.debian.org/debian-cd/6.0.5/amd64/iso-cd/debian-6.0.5-amd64-netinst.iso">Squeeze version 6.0.5 pour 64bits et téléchargeable ici</text:a>.</text:p>
      <text:p text:style-name="Text_20_body">J'ai également pris le parti d'activer petit à petit les fonctionnalités de XEN afin de comprendre les différentes options de sa configuration.</text:p>
      <text:p text:style-name="Text_20_body">Pour l'anecdote tous les tests ont été faits sur un ordinateur HP Pavillon G5410fr trouvé chez Leclerc pour 399€ TTC ayant les caractéristiques suivantes :</text:p>
      <text:list text:style-name="List_20_1">
        <text:list-item>
          <text:p text:style-name="Text_20_body"> Pentium E6700 à 3,2Ghz</text:p>
        </text:list-item>
        <text:list-item>
          <text:p text:style-name="Text_20_body"> RAM 4Go</text:p>
        </text:list-item>
        <text:list-item>
          <text:p text:style-name="Text_20_body"> Disque Dur Sata de 1,5To</text:p>
        </text:list-item>
      </text:list>
      <text:p text:style-name="Text_20_body"><text:span text:style-name="Strong_20_Emphasis">Mise à jour pour Debian wheezy, voir en fin d'article</text:span></text:p>
      <text:h text:style-name="Heading_20_2" text:outline-level="2"><text:bookmark-start text:name="installation_de_debian_squeeze"/>Installation de Debian Squeeze<text:bookmark-end text:name="installation_de_debian_squeeze"/></text:h>
      <text:p text:style-name="Text_20_body">Procéder à une installation basique de Debian Squeeze en prenant soin d'activer LVM ce qui sera très souple pour la manipulation des VM. Il est de plus important de bien prendre une image noyau générique et non celle proposant des modules optimisés pour le système, sans cette précaution XEN ne fonctionne pas correctement sur Debian Squeeze.</text:p>
      <text:h text:style-name="Heading_20_2" text:outline-level="2"><text:bookmark-start text:name="installation_de_xen"/>Installation de XEN<text:bookmark-end text:name="installation_de_xen"/></text:h>
      <text:p text:style-name="Text_20_body"><text:a xlink:type="simple" xlink:href="http://wiki.debian.org/Xen">Article de référence</text:a></text:p>
      <text:p text:style-name="Text_20_body">Après une installation basique de Squeeze, installer les packages suivants :</text:p>
      <text:p text:style-name="Source_20_Code">aptitude install xen-linux-system-2.6 xen-qemu-dm xen-tools<text:line-break/></text:p>
      <text:list text:style-name="List_20_1">
        <text:list-item>
          <text:p text:style-name="Text_20_body"> xen-linux-system-2.6, est le package xen 4 complet avec l'hyperviseur.</text:p>
        </text:list-item>
        <text:list-item>
          <text:p text:style-name="Text_20_body"> xen-qemu-dm, permet d'utiliser la virtualisation matérielle, attention processeur compatible indispensable, notamment pour virtualiser Windows. Ce package n'est pas indispensable pour virtualiser uniquement Linux.</text:p>
        </text:list-item>
        <text:list-item>
          <text:p text:style-name="Text_20_body"> xen-tools, est un ensemble de scripts PERL facilitant la gestion des VM.</text:p>
        </text:list-item>
      </text:list>
      <text:p text:style-name="Text_20_body">Pour tester si la virtualisation matérielle est supportée par le processeur la commande suivante doit ramener quelque chose :</text:p>
      <text:p text:style-name="Source_20_Code">egrep '^flags.*(vmx|svm)' /proc/cpuinfo<text:line-break/></text:p>
      <text:p text:style-name="Text_20_body">Il faut parfois modifier le BIOS du serveur pour activer les fonctions VT-X (Intel) ou AMD-V (AMD).</text:p>
      <text:p text:style-name="Text_20_body">La para-virtualisation est toutefois plus performante que la virtualisation matérielle.</text:p>
      <text:p text:style-name="Text_20_body">Il faut aussi modifier l'ordre de démarrage des scripts grub ainsi</text:p>
      <text:p text:style-name="Source_20_Code">mv /etc/grub.d/10_linux /etc/grub.d/51_linux<text:line-break/></text:p>
      <text:p text:style-name="Text_20_body">Sans cela XEN ne démarre pas correctement. Le message d'erreur suivant apparait </text:p>
      <text:p text:style-name="Source_20_Code">WARNING!<text:s text:c="2"/>Can't find hypervisor information in sysfs!<text:line-break/>Error: Unable to connect to xend: No such file or directory. Is xend running?<text:line-break/></text:p>
      <text:p text:style-name="Text_20_body">Par défaut, XEN sauvegarde une image dump d'une VM arrétée brutalement et tente de la restaurer au démarrage. Ceci peut saturer le répertoire /var très rapidement. Pour invalider cette fonction éditer le fichier /etc/default/xendomains et mettre les deux lignes suivantes avec ces valeurs :</text:p>
      <text:p text:style-name="Source_20_Code">XENDOMAINS_RESTORE=false<text:line-break/>XENDOMAINS_SAVE=""<text:line-break/></text:p>
      <text:p text:style-name="Text_20_body">Si une commande update-grub est lancée et qu'il existe des VM, elles sont alors intégrées dans le menu de démarrage. Pour éviter cela éditer /etc/default/grub et ajouter la ligne suivante :</text:p>
      <text:p text:style-name="Source_20_Code">GRUB_DISABLE_OS_PROBER=true<text:line-break/></text:p>
      <text:p text:style-name="Text_20_body">Lancer alors la commande update-grub et rebooter le serveur. Les commandes uname -r et xm info permettent de vérifier le fonctionnement correct de XEN.</text:p>
      <text:h text:style-name="Heading_20_2" text:outline-level="2"><text:bookmark-start text:name="gestion_reseau"/>Gestion réseau<text:bookmark-end text:name="gestion_reseau"/></text:h>
      <text:p text:style-name="Text_20_body">XEN autorise plusieurs modes de fonctionnement du réseau des VM</text:p>
      <text:list text:style-name="List_20_1">
        <text:list-item>
          <text:p text:style-name="Text_20_body"> NAT</text:p>
        </text:list-item>
        <text:list-item>
          <text:p text:style-name="Text_20_body"> Pont</text:p>
        </text:list-item>
        <text:list-item>
          <text:p text:style-name="Text_20_body"> Routage</text:p>
        </text:list-item>
      </text:list>
      <text:p text:style-name="Text_20_body">Le mode Pont ou bridge est le plus simple à configurer et permet de présenter les VM sur le réseau local. Pour activer le bridge il faut modifier le fichier /etc/xen/xend-config.sxp en décommentant la ligne (network-script network-bridge ) ainsi.</text:p>
      <text:p text:style-name="Source_20_Code">(network-script 'network-bridge antispoof=yes')<text:line-break/></text:p>
      <text:p text:style-name="Text_20_body">La clause antispoof=yes est conseillée au cas où l'IP de la VM serait, par erreur, déja affectée.</text:p>
      <text:p text:style-name="Text_20_body">Par défaut les logs de xen sont dans syslog, afin de les mettre à part décommenter les lignes suivantes dans /etc/xen/xend-config.sxp</text:p>
      <text:p text:style-name="Source_20_Code">(logfile /var/log/xen/xend.log)<text:line-break/>(loglevel WARN)<text:line-break/></text:p>
      <text:p text:style-name="Text_20_body">Il est aussi intéressant d'augmenter un peu la mémoire pour le Dom0 ainsi :</text:p>
      <text:p text:style-name="Source_20_Code">(dom0-min-mem 256)<text:line-break/></text:p>
      <text:p text:style-name="Text_20_body">Dans un premier temps le fichier /etc/xen/xend-config.sxp peut être très succinct.</text:p>
      <text:p text:style-name="Source_20_Code">(logfile /var/log/xen/xend.log)<text:line-break/>(loglevel WARN)<text:line-break/>(network-script 'network-bridge antispoof=yes')<text:line-break/>(vif-script vif-bridge)<text:line-break/>(dom0-min-mem 256)<text:line-break/>(enable-dom0-ballooning yes)<text:line-break/>(total_available_memory 0) <text:line-break/>(dom0-cpus 0)<text:line-break/>(vncpasswd '')<text:line-break/></text:p>
      <text:p text:style-name="Text_20_body">Redémarrer le démon xend et vérifier la présence du bridge</text:p>
      <text:p text:style-name="Source_20_Code"># /etc/init.d/xend restart<text:line-break/># brctl show<text:line-break/>bridge name<text:tab/>bridge id<text:tab/><text:tab/>STP enabled<text:tab/>interfaces<text:line-break/>eth0<text:tab/><text:tab/>8000.2c27d7337c00<text:tab/>no<text:tab/><text:tab/>peth0<text:line-break/></text:p>
      <text:h text:style-name="Heading_20_2" text:outline-level="2"><text:bookmark-start text:name="creation_des_vm"/>Création des VM<text:bookmark-end text:name="creation_des_vm"/></text:h>
      <text:p text:style-name="Text_20_body">Il existe plusieurs façons de procéder, ci-dessous la méthode utilisant les scripts xen-tools. Dans un premier temps éditer le fichier /etc/xen-tools/xen-tools.conf pour activer les options par défaut :</text:p>
      <text:p text:style-name="Source_20_Code">lvm = vg01<text:line-break/>install-method = debootstrap<text:line-break/>size<text:s text:c="3"/>= 10Gb<text:s text:c="6"/><text:line-break/>memory = 512Mb<text:s text:c="3"/><text:line-break/>swap<text:s text:c="3"/>= 1024Mb<text:s text:c="4"/><text:line-break/>fs<text:s text:c="5"/>= ext3<text:s text:c="5"/>.<text:line-break/>dist<text:s text:c="3"/>= `xt-guess-suite-and-mirror --suite` <text:line-break/>image<text:s text:c="2"/>= full<text:s text:c="3"/><text:line-break/>gateway<text:s text:c="4"/>= 192.168.1.1<text:line-break/>netmask<text:s text:c="4"/>= 255.255.255.0<text:line-break/>broadcast<text:s text:c="2"/>= 192.168.1.255<text:line-break/>nameserver = 192.168.1.1<text:line-break/>passwd = 1<text:line-break/>kernel = /boot/vmlinuz-`uname -r`<text:line-break/>initrd = /boot/initrd.img-`uname -r`<text:line-break/>mirror = `xt-guess-suite-and-mirror --mirror`<text:line-break/>ext3_options<text:s text:c="5"/>= noatime,nodiratime,errors=remount-ro<text:line-break/>ext2_options<text:s text:c="5"/>= noatime,nodiratime,errors=remount-ro<text:line-break/>xfs_options<text:s text:c="6"/>= defaults<text:line-break/>reiserfs_options = defaults<text:line-break/>btrfs_options<text:s text:c="4"/>= defaults<text:line-break/>pygrub=1<text:line-break/></text:p>
      <text:p text:style-name="Text_20_body">Lancer la création de la première VM ainsi</text:p>
      <text:p text:style-name="Source_20_Code">xen-create-image --hostname adi051.concarnux.fr --ip 192.168.1.51<text:line-break/></text:p>
      <text:p text:style-name="Text_20_body">La création utilise la méthode debootstrap, chargeant un système minimal. Ensuite lors de la phase "Running hooks" différents scripts sont lancés, notamment la mise en place de ssh. Ces scripts sont sous /usr/lib/xen-tools/debian.d.</text:p>
      <text:p text:style-name="Text_20_body">On trouve parfois la clause –role=udev qui est nécessaire si la VM ne boote pas correctement, à titre personnel avec l'option pygrub=1 je n'ai pas eu besoin de cette option.</text:p>
      <text:p text:style-name="Text_20_body">Si la VM existe déjà, il faut utiliser en plus –force afin de la recréer.</text:p>
      <text:p text:style-name="Text_20_body">L'image sera créée sous forme de 2 volumes logiques</text:p>
      <text:list text:style-name="List_20_1">
        <text:list-item>
          <text:p text:style-name="Text_20_body"> /dev/vg01/adi051.concarnux.fr-disk, taille 10Go</text:p>
        </text:list-item>
        <text:list-item>
          <text:p text:style-name="Text_20_body"> /dev/vg01/adi051.concarnux.fr-swap, taille de 1Go</text:p>
        </text:list-item>
      </text:list>
      <text:p text:style-name="Text_20_body">Par défaut sera installé la même version en VM qu'en Dom0. La RAM est de 512Mo et en configuration IP fixe. Il est possible de surchager les options par défaut de ce fichier par la ligne de commande. Un appel xen-create-image -h donne les différentes options.</text:p>
      <text:p text:style-name="Text_20_body">Le mot de passe du root sera demandé intéractivement.</text:p>
      <text:p text:style-name="Text_20_body">Lancer la VM ainsi :</text:p>
      <text:p text:style-name="Source_20_Code">xm create /etc/xen/adi051.concarnux.fr<text:line-break/></text:p>
      <text:p text:style-name="Text_20_body">Il est possible d'y accéder via ssh comme un serveur ordinaire ou en mode console ainsi:</text:p>
      <text:p text:style-name="Source_20_Code">xm console adi051.concarnux.fr<text:line-break/></text:p>
      <text:p text:style-name="Text_20_body">La sortie du mode console se fait avec la combinaison de touches "Ctrl" et "]".</text:p>
      <text:p text:style-name="Text_20_body">La visualisation des VM se fait via la commande xm list.</text:p>
      <text:p text:style-name="Text_20_body">L'arrêt de la VM utilise la commande xm shutdown</text:p>
      <text:p text:style-name="Text_20_body">Exemple de sortie écran lors d'une création</text:p>
      <text:p text:style-name="Source_20_Code">root@adi100:~# xen-create-image --hostname adi051.concarnux.fr --ip 192.168.1.51<text:line-break/><text:line-break/>General Information<text:line-break/>--------------------<text:line-break/>Hostname<text:s text:c="7"/>:<text:s text:c="2"/>adi051.concarnux.fr<text:line-break/>Distribution<text:s text:c="3"/>:<text:s text:c="2"/>squeeze<text:line-break/>Mirror<text:s text:c="9"/>:<text:s text:c="2"/>http://ftp.fr.debian.org/debian/<text:line-break/>Partitions<text:s text:c="5"/>:<text:s text:c="2"/>swap<text:s text:c="12"/>1024Mb (swap)<text:line-break/><text:s text:c="18"/>/<text:s text:c="15"/>10Gb<text:s text:c="2"/>(ext3)<text:line-break/>Image type<text:s text:c="5"/>:<text:s text:c="2"/>full<text:line-break/>Memory size<text:s text:c="4"/>:<text:s text:c="2"/>512Mb<text:line-break/>Kernel path<text:s text:c="4"/>:<text:s text:c="2"/>/boot/vmlinuz-2.6.32-5-xen-amd64<text:line-break/>Initrd path<text:s text:c="4"/>:<text:s text:c="2"/>/boot/initrd.img-2.6.32-5-xen-amd64<text:line-break/><text:line-break/>Networking Information<text:line-break/>----------------------<text:line-break/>IP Address 1<text:s text:c="3"/>: 192.168.1.51 [MAC: 00:16:3E:41:63:80]<text:line-break/>Netmask<text:s text:c="8"/>: 255.255.255.0<text:line-break/>Broadcast<text:s text:c="6"/>: 192.168.1.255<text:line-break/>Gateway<text:s text:c="8"/>: 192.168.1.1<text:line-break/>Nameserver<text:s text:c="5"/>: 192.168.1.1<text:line-break/><text:line-break/>Creating swap on /dev/vg01/adi051.concarnux.fr-swap<text:line-break/>Done<text:line-break/><text:line-break/>Creating ext3 filesystem on /dev/vg01/adi051.concarnux.fr-disk<text:line-break/>Done<text:line-break/>Installation method: debootstrap<text:line-break/>Done<text:line-break/><text:line-break/>Running hooks<text:line-break/>Done<text:line-break/><text:line-break/>No role scripts were specified.<text:s text:c="2"/>Skipping<text:line-break/><text:line-break/>Creating Xen configuration file<text:line-break/>Done<text:line-break/>Setting up root password<text:line-break/>Enter new UNIX password: <text:line-break/>Retype new UNIX password: <text:line-break/>passwd: password updated successfully<text:line-break/>All done<text:line-break/><text:line-break/><text:line-break/>Logfile produced at:<text:line-break/><text:tab/> /var/log/xen-tools/adi051.concarnux.fr.log<text:line-break/><text:line-break/>Installation Summary<text:line-break/>---------------------<text:line-break/>Hostname<text:s text:c="8"/>:<text:s text:c="2"/>adi051.concarnux.fr<text:line-break/>Distribution<text:s text:c="4"/>:<text:s text:c="2"/>squeeze<text:line-break/>IP-Address(es)<text:s text:c="2"/>:<text:s text:c="2"/>192.168.1.51 <text:line-break/>RSA Fingerprint :<text:s text:c="2"/>f3:5b:fa:2d:aa:08:42:6e:f1:8e:11:e5:e5:69:17:d6<text:line-break/>Root Password<text:s text:c="3"/>:<text:s text:c="2"/>N/A<text:line-break/><text:line-break/>root@adi100:~#<text:line-break/></text:p>
      <text:p text:style-name="Text_20_body">Pour démarrer automatiquement une VM lors du boot serveur, créer le répertoire /etc/xen/auto et placer un lien symbolique vers le fichier de configuration de la VM.</text:p>
      <text:p text:style-name="Source_20_Code">mkdir /etc/xen/auto<text:line-break/>ln -s /etc/xen/adi051.concarnux.fr.cfg<text:s text:c="2"/>/etc/xen/auto/adi051.concarnux.fr.cfg<text:line-break/>...A répéter pour chaque VM<text:line-break/></text:p>
      <text:p text:style-name="Text_20_body">Voici un exemple sur la machine de test avec 4Go de RAM et la création de 5 VM identiques. </text:p>
      <text:p text:style-name="Text_20_body">La commande brctl show montre bien les 5 interfaces réseau bridgées vers eth0. </text:p>
      <text:p text:style-name="Text_20_body">La commande iptables -L sur la chaine FORWARD permet de voir le transfert des paquets IP vers la bonne interface.</text:p>
      <text:p text:style-name="Source_20_Code">root@adi100:~# xm list<text:line-break/>Name<text:s text:c="40"/>ID<text:s text:c="3"/>Mem VCPUs<text:s text:c="6"/>State<text:s text:c="3"/>Time(s)<text:line-break/>Domain-0<text:s text:c="37"/>0<text:s text:c="2"/>1499<text:s text:c="5"/>2<text:s text:c="5"/>r-----<text:s text:c="5"/>21.0<text:line-break/>adi051.concarnux.fr<text:s text:c="26"/>1<text:s text:c="3"/>512<text:s text:c="5"/>1<text:s text:c="5"/>-b----<text:s text:c="6"/>1.4<text:line-break/>adi052.concarnux.fr<text:s text:c="26"/>2<text:s text:c="3"/>512<text:s text:c="5"/>1<text:s text:c="5"/>-b----<text:s text:c="6"/>1.2<text:line-break/>adi053.concarnux.fr<text:s text:c="26"/>3<text:s text:c="3"/>512<text:s text:c="5"/>1<text:s text:c="5"/>-b----<text:s text:c="6"/>1.4<text:line-break/>adi054.concarnux.fr<text:s text:c="26"/>4<text:s text:c="3"/>512<text:s text:c="5"/>1<text:s text:c="5"/>-b----<text:s text:c="6"/>1.4<text:line-break/>adi055.concarnux.fr<text:s text:c="26"/>5<text:s text:c="3"/>512<text:s text:c="5"/>1<text:s text:c="5"/>-b----<text:s text:c="6"/>1.2<text:line-break/>root@adi100:~# brctl show<text:line-break/>bridge name<text:tab/>bridge id<text:tab/><text:tab/>STP enabled<text:tab/>interfaces<text:line-break/>eth0<text:tab/><text:tab/>8000.2c27d7337c00<text:tab/>no<text:tab/><text:tab/>peth0<text:line-break/><text:tab/><text:tab/><text:tab/><text:tab/><text:tab/><text:tab/><text:tab/>vif1.0<text:line-break/><text:tab/><text:tab/><text:tab/><text:tab/><text:tab/><text:tab/><text:tab/>vif2.0<text:line-break/><text:tab/><text:tab/><text:tab/><text:tab/><text:tab/><text:tab/><text:tab/>vif3.0<text:line-break/><text:tab/><text:tab/><text:tab/><text:tab/><text:tab/><text:tab/><text:tab/>vif4.0<text:line-break/><text:tab/><text:tab/><text:tab/><text:tab/><text:tab/><text:tab/><text:tab/>vif5.0<text:line-break/>root@adi100:~# iptables -L<text:line-break/>Chain FORWARD (policy DROP)<text:line-break/>target<text:s text:c="5"/>prot opt source<text:s text:c="15"/>destination<text:s text:c="9"/><text:line-break/>ACCEPT<text:s text:c="5"/>all<text:s text:c="2"/>--<text:s text:c="2"/>anywhere<text:s text:c="13"/>anywhere<text:s text:c="12"/>state RELATED,ESTABLISHED PHYSDEV match --physdev-out vif5.0 <text:line-break/>ACCEPT<text:s text:c="5"/>udp<text:s text:c="2"/>--<text:s text:c="2"/>anywhere<text:s text:c="13"/>anywhere<text:s text:c="12"/>PHYSDEV match --physdev-in vif5.0 udp spt:bootpc dpt:bootps <text:line-break/>ACCEPT<text:s text:c="5"/>all<text:s text:c="2"/>--<text:s text:c="2"/>anywhere<text:s text:c="13"/>anywhere<text:s text:c="12"/>state RELATED,ESTABLISHED PHYSDEV match --physdev-out vif5.0 <text:line-break/>ACCEPT<text:s text:c="5"/>all<text:s text:c="2"/>--<text:s text:c="2"/>adi055.concarnux.fr<text:s text:c="2"/>anywhere<text:s text:c="12"/>PHYSDEV match --physdev-in vif5.0 <text:line-break/>ACCEPT<text:s text:c="5"/>all<text:s text:c="2"/>--<text:s text:c="2"/>anywhere<text:s text:c="13"/>anywhere<text:s text:c="12"/>state RELATED,ESTABLISHED PHYSDEV match --physdev-out vif4.0 <text:line-break/>ACCEPT<text:s text:c="5"/>udp<text:s text:c="2"/>--<text:s text:c="2"/>anywhere<text:s text:c="13"/>anywhere<text:s text:c="12"/>PHYSDEV match --physdev-in vif4.0 udp spt:bootpc dpt:bootps <text:line-break/>ACCEPT<text:s text:c="5"/>all<text:s text:c="2"/>--<text:s text:c="2"/>anywhere<text:s text:c="13"/>anywhere<text:s text:c="12"/>state RELATED,ESTABLISHED PHYSDEV match --physdev-out vif4.0 <text:line-break/>ACCEPT<text:s text:c="5"/>all<text:s text:c="2"/>--<text:s text:c="2"/>adi054.concarnux.fr<text:s text:c="2"/>anywhere<text:s text:c="12"/>PHYSDEV match --physdev-in vif4.0 <text:line-break/>ACCEPT<text:s text:c="5"/>all<text:s text:c="2"/>--<text:s text:c="2"/>anywhere<text:s text:c="13"/>anywhere<text:s text:c="12"/>state RELATED,ESTABLISHED PHYSDEV match --physdev-out vif3.0 <text:line-break/>ACCEPT<text:s text:c="5"/>udp<text:s text:c="2"/>--<text:s text:c="2"/>anywhere<text:s text:c="13"/>anywhere<text:s text:c="12"/>PHYSDEV match --physdev-in vif3.0 udp spt:bootpc dpt:bootps <text:line-break/>ACCEPT<text:s text:c="5"/>all<text:s text:c="2"/>--<text:s text:c="2"/>anywhere<text:s text:c="13"/>anywhere<text:s text:c="12"/>state RELATED,ESTABLISHED PHYSDEV match --physdev-out vif3.0 <text:line-break/>ACCEPT<text:s text:c="5"/>all<text:s text:c="2"/>--<text:s text:c="2"/>adi053.concarnux.fr<text:s text:c="2"/>anywhere<text:s text:c="12"/>PHYSDEV match --physdev-in vif3.0 <text:line-break/>ACCEPT<text:s text:c="5"/>all<text:s text:c="2"/>--<text:s text:c="2"/>anywhere<text:s text:c="13"/>anywhere<text:s text:c="12"/>state RELATED,ESTABLISHED PHYSDEV match --physdev-out vif2.0 <text:line-break/>ACCEPT<text:s text:c="5"/>udp<text:s text:c="2"/>--<text:s text:c="2"/>anywhere<text:s text:c="13"/>anywhere<text:s text:c="12"/>PHYSDEV match --physdev-in vif2.0 udp spt:bootpc dpt:bootps <text:line-break/>ACCEPT<text:s text:c="5"/>all<text:s text:c="2"/>--<text:s text:c="2"/>anywhere<text:s text:c="13"/>anywhere<text:s text:c="12"/>state RELATED,ESTABLISHED PHYSDEV match --physdev-out vif2.0 <text:line-break/>ACCEPT<text:s text:c="5"/>all<text:s text:c="2"/>--<text:s text:c="2"/>adi052.concarnux.fr<text:s text:c="2"/>anywhere<text:s text:c="12"/>PHYSDEV match --physdev-in vif2.0 <text:line-break/>ACCEPT<text:s text:c="5"/>all<text:s text:c="2"/>--<text:s text:c="2"/>anywhere<text:s text:c="13"/>anywhere<text:s text:c="12"/>state RELATED,ESTABLISHED PHYSDEV match --physdev-out vif1.0 <text:line-break/>ACCEPT<text:s text:c="5"/>udp<text:s text:c="2"/>--<text:s text:c="2"/>anywhere<text:s text:c="13"/>anywhere<text:s text:c="12"/>PHYSDEV match --physdev-in vif1.0 udp spt:bootpc dpt:bootps <text:line-break/>ACCEPT<text:s text:c="5"/>all<text:s text:c="2"/>--<text:s text:c="2"/>anywhere<text:s text:c="13"/>anywhere<text:s text:c="12"/>state RELATED,ESTABLISHED PHYSDEV match --physdev-out vif1.0 <text:line-break/>ACCEPT<text:s text:c="5"/>all<text:s text:c="2"/>--<text:s text:c="2"/>adi051.concarnux.fr<text:s text:c="2"/>anywhere<text:s text:c="12"/>PHYSDEV match --physdev-in vif1.0 <text:line-break/>ACCEPT<text:s text:c="5"/>all<text:s text:c="2"/>--<text:s text:c="2"/>anywhere<text:s text:c="13"/>anywhere<text:s text:c="12"/>PHYSDEV match --physdev-in peth0 <text:line-break/></text:p>
      <text:h text:style-name="Heading_20_3" text:outline-level="3"><text:bookmark-start text:name="augmenter_le_disque_de_la_vm"/>Augmenter le disque de la VM<text:bookmark-end text:name="augmenter_le_disque_de_la_vm"/></text:h>
      <text:p text:style-name="Text_20_body">Utiliser LVM pour la gestion des VM permet d'augmenter très facilement l'espace disque, il suffit de redimensionner le volume logique. L'exemple suivant montre l'extention de +10Go de la VM adi051.concarnux.fr.</text:p>
      <text:p text:style-name="Source_20_Code">xm shutdown adi051.concarnux.fr<text:line-break/>lvextend /dev/vg01/adi051.concarnux.fr-disk +L 10G<text:line-break/>e2fsck -f /dev/vg01/adi051.concarnux.fr-disk<text:line-break/>resize2fs /dev/vg01/adi051.concarnux.fr-disk<text:line-break/>xm create /etc/xen/adi051.concarnux.fr<text:line-break/></text:p>
      <text:h text:style-name="Heading_20_2" text:outline-level="2"><text:bookmark-start text:name="dupliquer_des_vm"/>Dupliquer des VM<text:bookmark-end text:name="dupliquer_des_vm"/></text:h>
      <text:p text:style-name="Text_20_body">Une fois le principe assimilé, il est simple de dupliquer des VM. Ici encore il existe de nombreuses méthodes, la plus simple est de créer une première VM en appliquant certaines personnalisations communes et de créer une image tar. </text:p>
      <text:p text:style-name="Text_20_body">A titre personnel, j'installe les package suivants :</text:p>
      <text:p text:style-name="Source_20_Code">aptitude install vim ntpdate <text:line-break/></text:p>
      <text:p text:style-name="Text_20_body">J'edite aussi le .bashrc du root ainsi :</text:p>
      <text:p text:style-name="Source_20_Code">export LS_OPTIONS='--color=auto'<text:line-break/>eval "`dircolors`"<text:line-break/>alias ls='ls $LS_OPTIONS'<text:line-break/>alias ll='ls $LS_OPTIONS -hl'<text:line-break/>alias l='ls $LS_OPTIONS -lA'<text:line-break/>alias df='df -h'<text:line-break/></text:p>
      <text:h text:style-name="Heading_20_3" text:outline-level="3"><text:bookmark-start text:name="creation_d_une_image_tar_de_la_vm"/>Création d'une image tar de la VM<text:bookmark-end text:name="creation_d_une_image_tar_de_la_vm"/></text:h>
      <text:p text:style-name="Text_20_body">Stopper la VM et monter son volume logique sur un point de montage.</text:p>
      <text:p text:style-name="Source_20_Code">xm shutdown adi051.concarnux.fr<text:line-break/>mkdir /mnt/img<text:line-break/>mount /dev/vg01/adi051.concarnux.fr-disk /mnt/img<text:line-break/>cd /mnt/img<text:line-break/>tar -cvpsf /home/vm_modele.tar *<text:line-break/>cd /<text:line-break/>umount /mnt/img<text:line-break/></text:p>
      <text:p text:style-name="Text_20_body">Editer ensuite le fichier /etc/xen-tools/xen-tools.conf et modifier la ligne install-method ainsi :</text:p>
      <text:p text:style-name="Source_20_Code">#install-method = debootstrap<text:line-break/>install-method = tar<text:line-break/>install-source = /home/vm_modele.tar<text:line-break/></text:p>
      <text:p text:style-name="Text_20_body">Bien rajouter la ligne install-source.</text:p>
      <text:p text:style-name="Text_20_body">La commande de création des VM est identique à celle utilisée précédement. Les scripts hooks du package xen-tools faisant les corrections type IP, hostname…</text:p>
      <text:h text:style-name="Heading_20_2" text:outline-level="2"><text:bookmark-start text:name="cluster_avec_des_vm"/>Cluster avec des VM<text:bookmark-end text:name="cluster_avec_des_vm"/></text:h>
      <text:p text:style-name="Text_20_body">L'objectif ici est de simuler un cluster avec des VM, il est ainsi facile de tester le cluster et ensuite de la passer en production sur des serveurs réels. Debian propose 95% des fonctions disponibles sous REDHAT en matière de gestion des clusters. Il ne manque que quelques utilitaires, type ricci et luci ou encore pirhana qui simplifie simplement la mise en place de la configuration.</text:p>
      <text:list text:style-name="List_20_1">
        <text:list-item>
          <text:p text:style-name="Text_20_body"> <text:a xlink:type="simple" xlink:href="http://docs.redhat.com/docs/fr-FR/Red_Hat_Enterprise_Linux/5/html/Cluster_Suite_Overview/index.html">PDF de présentation de Redhat cluster en français</text:a> </text:p>
        </text:list-item>
        <text:list-item>
          <text:p text:style-name="Text_20_body"> <text:a xlink:type="simple" xlink:href="http://docs.redhat.com/docs/en-US/Red_Hat_Enterprise_Linux/5/html/Cluster_Administration/index.html">Administration du cluster, doc REDHAT en anglais</text:a></text:p>
        </text:list-item>
      </text:list>
      <text:p text:style-name="Text_20_body">Pour information la gestion d'un cluster se fait dans un unique fichier au format XML et nommé /etc/cluster/cluster.conf.</text:p>
      <text:p text:style-name="Text_20_body"><text:span text:style-name="Strong_20_Emphasis">Important</text:span></text:p>
      <text:list text:style-name="List_20_1">
        <text:list-item>
          <text:p text:style-name="Text_20_body"> Les packages redhat-cluster-suite permettent de gérer des clusters jusqu'a 16 noeuds. </text:p>
        </text:list-item>
        <text:list-item>
          <text:p text:style-name="Text_20_body"> Seul le protocole IPV4 est actuellement utilisable.</text:p>
        </text:list-item>
      </text:list>
      <text:p text:style-name="Text_20_body">A partir de la VM exemple rajouter les packages suivants :</text:p>
      <text:p text:style-name="Source_20_Code">aptitude install redhat-cluster-suite ipvsadm open-iscsi<text:line-break/></text:p>
      <text:list text:style-name="List_20_1">
        <text:list-item>
          <text:p text:style-name="Text_20_body"> redhat-cluster-suite, contient l'ensemble des fonction de cluster ( cman, rgmanager, GFS… )</text:p>
        </text:list-item>
        <text:list-item>
          <text:p text:style-name="Text_20_body"> ipvsadm, permet de gérer la répartition de charge.</text:p>
        </text:list-item>
        <text:list-item>
          <text:p text:style-name="Text_20_body"> open-iscsi permet d'utiliser des disques via le protocole iscsi.</text:p>
        </text:list-item>
      </text:list>
      <text:p text:style-name="Text_20_body">une fois cette opération faite, stopper la VM et créer une image tar pour la duplication.</text:p>
      <text:p text:style-name="Source_20_Code">xm shutdown adi051.concarnux.fr<text:line-break/>mkdir /mnt/img<text:line-break/>mount /dev/vg01/adi051.concarnux.fr-disk /mnt/img<text:line-break/>tar -cvpsf /home/vm_cluster_modele.tar *<text:line-break/>cd /<text:line-break/>umount /mnt/img<text:line-break/></text:p>
      <text:p text:style-name="Text_20_body">Le cluster exemple comportera 3 noeuds, créer donc les deux VM supplementaires.</text:p>
      <text:p text:style-name="Source_20_Code">xen-create-image --hostname adi052.concarnux.fr --ip 192.168.1.52 --install-source /home/vm_cluster_modele.tar<text:line-break/>xen-create-image --hostname adi053.concarnux.fr --ip 192.168.1.53 --install-source /home/vm_cluster_modele.tar<text:line-break/></text:p>
      <text:p text:style-name="Text_20_body">Lancer ensuite les 3 VM</text:p>
      <text:p text:style-name="Source_20_Code">root@adi100:~# xm create /etc/xen/adi051.concarnux.fr.cfg<text:line-break/>root@adi100:~# xm create /etc/xen/adi052.concarnux.fr.cfg<text:line-break/>root@adi100:~# xm create /etc/xen/adi053.concarnux.fr.cfg<text:line-break/>root@adi100:~# xm list<text:line-break/>Name<text:s text:c="40"/>ID<text:s text:c="3"/>Mem VCPUs<text:s text:c="6"/>State<text:s text:c="3"/>Time(s)<text:line-break/>Domain-0<text:s text:c="37"/>0<text:s text:c="2"/>2514<text:s text:c="5"/>2<text:s text:c="5"/>r-----<text:s text:c="4"/>144.6<text:line-break/>adi051.concarnux.fr<text:s text:c="26"/>9<text:s text:c="3"/>512<text:s text:c="5"/>1<text:s text:c="5"/>-b----<text:s text:c="6"/>1.8<text:line-break/>adi052.concarnux.fr<text:s text:c="25"/>10<text:s text:c="3"/>512<text:s text:c="5"/>1<text:s text:c="5"/>-b----<text:s text:c="6"/>1.9<text:line-break/>adi053.concarnux.fr<text:s text:c="25"/>11<text:s text:c="3"/>512<text:s text:c="5"/>1<text:s text:c="5"/>-b----<text:s text:c="6"/>1.7<text:line-break/>root@adi100:~# <text:line-break/></text:p>
      <text:p text:style-name="Text_20_body">Sur chaque VM mettre en place la résolution de nom via /etc/hosts</text:p>
      <text:p text:style-name="Source_20_Code">192.168.1.51<text:s text:c="4"/>adi051.concarnux.fr adi051<text:line-break/>192.168.1.52<text:s text:c="4"/>adi052.concarnux.fr adi052<text:line-break/>192.168.1.53<text:s text:c="4"/>adi053.concarnux.fr adi053<text:line-break/></text:p>
      <text:h text:style-name="Heading_20_3" text:outline-level="3"><text:bookmark-start text:name="fichier_etc_cluster_cluster.conf"/>Fichier /etc/cluster/cluster.conf<text:bookmark-end text:name="fichier_etc_cluster_cluster.conf"/></text:h>
      <text:p text:style-name="Text_20_body">Afin de vérifier le fonctionnement correct du cluster, nous allons mettre en place une configuration simple des 3 noeuds. Attention ce fichier n'est pas complet et ne pose que les bases du cluster. Il doit être copié à l'identique sur les 3 noeuds.</text:p>
      <text:p text:style-name="Source_20_Code">&lt;?xml version="1.0" ?&gt;<text:line-break/>&lt;cluster name="alpha" config_version="1"&gt;<text:line-break/><text:s text:c="2"/>&lt;cman&gt;<text:line-break/><text:s text:c="4"/>&lt;multicast addr="224.0.0.1" /&gt;<text:line-break/><text:s text:c="2"/>&lt;/cman&gt;<text:line-break/><text:s text:c="2"/>&lt;clusternodes&gt;<text:line-break/><text:s text:c="4"/>&lt;clusternode name ="adi051.concarnux.fr" votes="1" nodeid="1"&gt;<text:line-break/><text:s text:c="6"/>&lt;fence&gt;<text:line-break/><text:s text:c="8"/>&lt;method name="single"&gt;<text:line-break/><text:s text:c="10"/>&lt;device name="manual" /&gt;<text:line-break/><text:s text:c="8"/>&lt;/method&gt;<text:line-break/><text:s text:c="6"/>&lt;/fence&gt;<text:line-break/><text:s text:c="4"/>&lt;/clusternode&gt;<text:line-break/><text:s text:c="4"/>&lt;clusternode name ="adi052.concarnux.fr" votes="1" nodeid="2"&gt;<text:line-break/><text:s text:c="6"/>&lt;fence&gt;<text:line-break/><text:s text:c="8"/>&lt;method name="single"&gt;<text:line-break/><text:s text:c="10"/>&lt;device name="manual" /&gt;<text:line-break/><text:s text:c="8"/>&lt;/method&gt;<text:line-break/><text:s text:c="6"/>&lt;/fence&gt;<text:line-break/><text:s text:c="4"/>&lt;/clusternode&gt;<text:line-break/><text:s text:c="4"/>&lt;clusternode name ="adi053.concarnux.fr" votes="1" nodeid="3"&gt;<text:line-break/><text:s text:c="6"/>&lt;fence&gt;<text:line-break/><text:s text:c="8"/>&lt;method name="single"&gt;<text:line-break/><text:s text:c="10"/>&lt;device name="manual" /&gt;<text:line-break/><text:s text:c="8"/>&lt;/method&gt;<text:line-break/><text:s text:c="6"/>&lt;/fence&gt;<text:line-break/><text:s text:c="4"/>&lt;/clusternode&gt;<text:line-break/><text:s text:c="2"/>&lt;/clusternodes&gt;<text:line-break/><text:s text:c="2"/>&lt;fencedevices&gt;<text:line-break/><text:s text:c="4"/>&lt;fencedevice name="manual" agent="fence_manual" /&gt;<text:line-break/><text:s text:c="2"/>&lt;/fencedevices&gt;<text:line-break/><text:s text:c="2"/>&lt;fence_daemon clean_start="0" post_fail_delay="0" post_join_delay="3" /&gt;<text:line-break/><text:s text:c="2"/>&lt;rm&gt;<text:line-break/><text:s text:c="4"/>&lt;failoverdomains&gt;<text:line-break/><text:s text:c="5"/>&lt;failoverdomain name="dom01" restricted="1" ordered="1" nofailback="0"&gt;<text:line-break/><text:s text:c="7"/>&lt;failoverdomainnode name="adi051.concarnux.fr" priority="10" /&gt;<text:line-break/><text:s text:c="7"/>&lt;failoverdomainnode name="adi052.concarnux.fr" priority="20" /&gt;<text:line-break/><text:s text:c="7"/>&lt;failoverdomainnode name="adi053.concarnux.fr" priority="30" /&gt;<text:line-break/><text:s text:c="5"/>&lt;/failoverdomain&gt;<text:line-break/><text:s text:c="4"/>&lt;/failoverdomains&gt;<text:line-break/><text:s text:c="2"/>&lt;/rm&gt;<text:line-break/>&lt;/cluster&gt;<text:line-break/></text:p>
      <text:list text:style-name="List_20_1">
        <text:list-item>
          <text:p text:style-name="Text_20_body"> Le cluster se nomme alpha et comprend 3 noeuds.</text:p>
        </text:list-item>
        <text:list-item>
          <text:p text:style-name="Text_20_body"> L'isolation des noeuds ( fence ) est faite manuellment.</text:p>
        </text:list-item>
        <text:list-item>
          <text:p text:style-name="Text_20_body"> Un seul failoverdomain est défini ( dom01 ) avec la priorité de chaque noeud.</text:p>
        </text:list-item>
      </text:list>
      <text:p text:style-name="Text_20_body">Sur chaque noeud lancer les commandes suivantes :</text:p>
      <text:p text:style-name="Source_20_Code">/etc/init.d/cman start<text:line-break/>/etc/init.d/rgmanager start<text:line-break/></text:p>
      <text:p text:style-name="Text_20_body">Sur n'importe quel noeud du cluster lancer la commande clustat pour vérifier le démarrage correct du cluster.</text:p>
      <text:p text:style-name="Source_20_Code">clustat<text:line-break/>Cluster Status for alpha @ Wed Aug 24 12:21:27 2011<text:line-break/>Member Status: Quorate<text:line-break/><text:line-break/> Member Name<text:s text:c="53"/>ID<text:s text:c="3"/>Status<text:line-break/> ------ ----<text:s text:c="53"/>---- ------<text:line-break/> adi051.concarnux.fr<text:s text:c="49"/>1 Online, Local<text:line-break/> adi052.concarnux.fr<text:s text:c="49"/>2 Online<text:line-break/> adi053.concarnux.fr<text:s text:c="49"/>3 Online<text:line-break/></text:p>
      <text:h text:style-name="Heading_20_3" text:outline-level="3"><text:bookmark-start text:name="mise_en_place_d_un_service"/>Mise en place d'un service<text:bookmark-end text:name="mise_en_place_d_un_service"/></text:h>
      <text:p text:style-name="Text_20_body">Pour l'exemple nous allons utiliser le serveur Web apache, qui sera donc démarré en priorité sur adi051.concarnux.fr et en cas de défaillance redemarrer sur adi052.concarnux.fr et enfin sur adi053.concarnux.fr. De plus nous associerons un IP flottante ( 192.168.1.200 ) au service WEB.</text:p>
      <text:p text:style-name="Text_20_body">Installer apache sur chaque noeud et désactiver son démarrage au boot.</text:p>
      <text:p text:style-name="Source_20_Code">aptitude install apache2<text:line-break/>/etc/init.d/apache2 stop<text:line-break/>update-rc.d apache2 remove<text:line-break/></text:p>
      <text:p text:style-name="Text_20_body">Note : J'ai eu sur les VM des messages d'erreurs debconf qui peuvent être ignorés, sans doute un mauvais paramétrage de la console…</text:p>
      <text:p text:style-name="Text_20_body">Modifier sur chaque noeud le fichier /etc/cluster/cluser.conf en prenant soin d'incrémenter le numéro de version</text:p>
      <text:p text:style-name="Source_20_Code">&lt;?xml version="1.0" ?&gt;<text:line-break/>&lt;cluster name="alpha" config_version="2"&gt;<text:line-break/><text:s text:c="2"/>&lt;cman&gt;<text:line-break/><text:s text:c="4"/>&lt;multicast addr="224.0.0.1" /&gt;<text:line-break/><text:s text:c="2"/>&lt;/cman&gt;<text:line-break/><text:s text:c="2"/>&lt;clusternodes&gt;<text:line-break/><text:s text:c="4"/>&lt;clusternode name ="adi051.concarnux.fr" votes="1" nodeid="1"&gt;<text:line-break/><text:s text:c="6"/>&lt;fence&gt;<text:line-break/><text:s text:c="8"/>&lt;method name="single"&gt;<text:line-break/><text:s text:c="10"/>&lt;device name="manual" /&gt;<text:line-break/><text:s text:c="8"/>&lt;/method&gt;<text:line-break/><text:s text:c="6"/>&lt;/fence&gt;<text:line-break/><text:s text:c="4"/>&lt;/clusternode&gt;<text:line-break/><text:s text:c="4"/>&lt;clusternode name ="adi052.concarnux.fr" votes="1" nodeid="2"&gt;<text:line-break/><text:s text:c="6"/>&lt;fence&gt;<text:line-break/><text:s text:c="8"/>&lt;method name="single"&gt;<text:line-break/><text:s text:c="10"/>&lt;device name="manual" /&gt;<text:line-break/><text:s text:c="8"/>&lt;/method&gt;<text:line-break/><text:s text:c="6"/>&lt;/fence&gt;<text:line-break/><text:s text:c="4"/>&lt;/clusternode&gt;<text:line-break/><text:s text:c="4"/>&lt;clusternode name ="adi053.concarnux.fr" votes="1" nodeid="3"&gt;<text:line-break/><text:s text:c="6"/>&lt;fence&gt;<text:line-break/><text:s text:c="8"/>&lt;method name="single"&gt;<text:line-break/><text:s text:c="10"/>&lt;device name="manual" /&gt;<text:line-break/><text:s text:c="8"/>&lt;/method&gt;<text:line-break/><text:s text:c="6"/>&lt;/fence&gt;<text:line-break/><text:s text:c="4"/>&lt;/clusternode&gt;<text:line-break/><text:s text:c="2"/>&lt;/clusternodes&gt;<text:line-break/><text:s text:c="2"/>&lt;fencedevices&gt;<text:line-break/><text:s text:c="4"/>&lt;fencedevice name="manual" agent="fence_manual" /&gt;<text:line-break/><text:s text:c="2"/>&lt;/fencedevices&gt;<text:line-break/><text:s text:c="2"/>&lt;fence_daemon clean_start="0" post_fail_delay="0" post_join_delay="3" /&gt;<text:line-break/><text:s text:c="2"/>&lt;rm&gt;<text:line-break/><text:s text:c="4"/>&lt;failoverdomains&gt;<text:line-break/><text:s text:c="5"/>&lt;failoverdomain name="dom01" restricted="1" ordered="1" nofailback="0"&gt;<text:line-break/><text:s text:c="7"/>&lt;failoverdomainnode name="adi051.concarnux.fr" priority="10" /&gt;<text:line-break/><text:s text:c="7"/>&lt;failoverdomainnode name="adi052.concarnux.fr" priority="20" /&gt;<text:line-break/><text:s text:c="7"/>&lt;failoverdomainnode name="adi053.concarnux.fr" priority="30" /&gt;<text:line-break/><text:s text:c="5"/>&lt;/failoverdomain&gt;<text:line-break/><text:s text:c="4"/>&lt;/failoverdomains&gt;<text:line-break/><text:s text:c="4"/>&lt;service name="web" autostart="1" domain="dom01" recovery="relocate" &gt;<text:line-break/><text:s text:c="6"/>&lt;script name="start_web" file="/etc/init.d/apache2" /&gt;<text:line-break/><text:s text:c="6"/><text:tab/>&lt;ip address="192.168.1.200" monitor_link="1"/&gt;<text:line-break/><text:s text:c="4"/>&lt;/service&gt;<text:line-break/><text:s text:c="2"/>&lt;/rm&gt;<text:line-break/>&lt;/cluster&gt;<text:line-break/></text:p>
      <text:p text:style-name="Text_20_body">Relancer le cluster, sur chaque noeud</text:p>
      <text:p text:style-name="Source_20_Code">/etc/init.d/rgmanager stop<text:line-break/>/etc/init.d/cman restart<text:line-break/>/etc/init.d/rgmanager start<text:line-break/></text:p>
      <text:p text:style-name="Text_20_body">Puis lancer la commande clustat pour vérifier le fonctionnement correct</text:p>
      <text:p text:style-name="Source_20_Code">root@adi051:~# clustat<text:line-break/>Cluster Status for alpha @ Wed Aug 24 10:45:28 2011<text:line-break/>Member Status: Quorate<text:line-break/><text:line-break/> Member Name<text:s text:c="53"/>ID<text:s text:c="3"/>Status<text:line-break/> ------ ----<text:s text:c="53"/>---- ------<text:line-break/> adi051.concarnux.fr<text:s text:c="49"/>1 Online, Local, rgmanager<text:line-break/> adi052.concarnux.fr<text:s text:c="49"/>2 Online, rgmanager<text:line-break/> adi053.concarnux.fr<text:s text:c="49"/>3 Online, rgmanager<text:line-break/><text:line-break/> Service Name<text:s text:c="53"/>Owner (Last)<text:s text:c="53"/>State<text:s text:c="9"/><text:line-break/> ------- ----<text:s text:c="53"/>----- ------<text:s text:c="53"/>-----<text:s text:c="9"/><text:line-break/> service:web<text:s text:c="54"/>adi051.concarnux.fr<text:s text:c="46"/>started<text:s text:c="7"/><text:line-break/>root@adi051:~# <text:line-break/></text:p>
      <text:p text:style-name="Text_20_body">Pour tester la bascule stopper la VM adi051.concarnux.fr et relancer la commande clustat sur adi052.concarnux.fr pour vérifier que le service apache a bien migré.</text:p>
      <text:p text:style-name="Source_20_Code">root@adi052:~# clustat<text:line-break/>Cluster Status for alpha @ Wed Aug 24 10:54:05 2011<text:line-break/>Member Status: Quorate<text:line-break/><text:line-break/> Member Name<text:s text:c="53"/>ID<text:s text:c="3"/>Status<text:line-break/> ------ ----<text:s text:c="53"/>---- ------<text:line-break/> adi051.concarnux.fr<text:s text:c="49"/>1 Offline<text:line-break/> adi052.concarnux.fr<text:s text:c="49"/>2 Online, Local, rgmanager<text:line-break/> adi053.concarnux.fr<text:s text:c="49"/>3 Online, rgmanager<text:line-break/><text:line-break/> Service Name<text:s text:c="53"/>Owner (Last)<text:s text:c="53"/>State<text:s text:c="9"/><text:line-break/> ------- ----<text:s text:c="53"/>----- ------<text:s text:c="53"/>-----<text:s text:c="9"/><text:line-break/> service:web<text:s text:c="54"/>adi052.concarnux.fr<text:s text:c="46"/>started<text:s text:c="7"/><text:line-break/>root@adi052:~# <text:line-break/></text:p>
      <text:p text:style-name="Text_20_body">Si adi051.concarnux.fr revient dans le cluster, le service est stoppé sur adi052.concarnux.fr et redémarré sur adi051.concarnux.fr.</text:p>
      <text:p text:style-name="Text_20_body">Il est possible de migrer manuellement le service ainsi :</text:p>
      <text:p text:style-name="Source_20_Code">root@adi052:~# clusvcadm -r web -m adi053.concarnux.fr<text:line-break/>Trying to relocate service:web to adi053.concarnux.fr...Success<text:line-break/>service:web is now running on adi053.concarnux.fr<text:line-break/>root@adi052:~# clustat<text:line-break/>Cluster Status for alpha @ Wed Aug 24 10:57:10 2011<text:line-break/>Member Status: Quorate<text:line-break/><text:line-break/> Member Name<text:s text:c="53"/>ID<text:s text:c="3"/>Status<text:line-break/> ------ ----<text:s text:c="53"/>---- ------<text:line-break/> adi051.concarnux.fr<text:s text:c="49"/>1 Online, rgmanager<text:line-break/> adi052.concarnux.fr<text:s text:c="49"/>2 Online, Local, rgmanager<text:line-break/> adi053.concarnux.fr<text:s text:c="49"/>3 Online, rgmanager<text:line-break/><text:line-break/> Service Name<text:s text:c="53"/>Owner (Last)<text:s text:c="53"/>State<text:s text:c="9"/><text:line-break/> ------- ----<text:s text:c="53"/>----- ------<text:s text:c="53"/>-----<text:s text:c="9"/><text:line-break/> service:web<text:s text:c="54"/>adi053.concarnux.fr<text:s text:c="46"/>started<text:s text:c="7"/><text:line-break/>root@adi052:~#<text:line-break/></text:p>
      <text:p text:style-name="Text_20_body">Pour tester le serveur web, mettre une page diférente sur chaque VM et pointer un navigateur sur l'IP flotante ( 192.168.1.200 ) en prenant soin de purger le cache.</text:p>
      <text:p text:style-name="Text_20_body">Vérifier avec la commande ip addr la présence sur la VM faisant tourner le serveur apache la présence en IP secondaire de 192.168.1.200.</text:p>
      <text:h text:style-name="Heading_20_1" text:outline-level="1"><text:bookmark-start text:name="debian_wheezy"/>Debian Wheezy<text:bookmark-end text:name="debian_wheezy"/></text:h>
      <text:p text:style-name="Text_20_body">Note pour wheezy.</text:p>
      <text:p text:style-name="Text_20_body">Installation de XEN</text:p>
      <text:p text:style-name="Source_20_Code">aptitude install xen-hypervisor<text:line-break/></text:p>
      <text:p text:style-name="Text_20_body">Configuration GRUB</text:p>
      <text:p text:style-name="Source_20_Code">dpkg-divert --divert /etc/grub.d/08_linux_xen --rename /etc/grub.d/20_linux_xen<text:line-break/>update-grub<text:line-break/></text:p>
      <text:p text:style-name="Text_20_body">Configuration réseau, fichier /etc/network/interfaces</text:p>
      <text:p text:style-name="Source_20_Code">auto lo<text:line-break/>iface lo inet loopback<text:line-break/><text:line-break/>iface eth0 inet manual<text:line-break/><text:line-break/>auto xenbr0<text:line-break/>iface xenbr0 inet dhcp<text:line-break/>bridge_ports eth0<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